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5-fx-runtime-planes-remain-distinct-from-implementation-groupings:start"/><text:bookmark-start text:name="__RefHeading___fx_runtime_planes_remain_distinct_from_implementation_groupings_1"/><text:bookmark-start text:name="fx_runtime_planes_remain_distinct_from_implementation_groupings"/>16.5 FX Runtime Planes Remain Distinct from Implementation Groupings<text:bookmark-end text:name="__RefHeading___fx_runtime_planes_remain_distinct_from_implementation_groupings_1"/><text:bookmark-end text:name="fx_runtime_planes_remain_distinct_from_implementation_groupings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An FX <text:a xlink:type="simple" xlink:href="https://wiki.didosolutions.com/dido/99_annexes/annex-b-terms-and-definitions/r/runtime_plane" text:style-name="Internet_20_link" text:visited-style-name="Visited_20_Internet_20_Link">Runtime Plane</text:a> classifies FX logical interactions by architectural purpose. It does not represent a <text:a xlink:type="simple" xlink:href="https://wiki.didosolutions.com/dido/99_annexes/annex-b-terms-and-definitions/d/dds" text:style-name="Internet_20_link" text:visited-style-name="Visited_20_Internet_20_Link">DDS</text:a> Domain, DDS partition, DDS Topic namespace, <text:a xlink:type="simple" xlink:href="https://wiki.didosolutions.com/dido/99_annexes/annex-b-terms-and-definitions/r/rest" text:style-name="Internet_20_link" text:visited-style-name="Visited_20_Internet_20_Link">REST</text:a> resource group, <text:a xlink:type="simple" xlink:href="https://wiki.didosolutions.com/dido/99_annexes/annex-b-terms-and-definitions/r/rpc" text:style-name="Internet_20_link" text:visited-style-name="Visited_20_Internet_20_Link">RPC</text:a> service group, message-bus namespace, Kubernetes namespace, network segment, security zone, deployment environment, or runtime configuration grouping.</text:p>
      <text:p text:style-name="Text_20_body">Implementation and deployment profiles select grouping mechanisms that help realise FX <text:a xlink:type="simple" xlink:href="https://wiki.didosolutions.com/dido/99_annexes/annex-b-terms-and-definitions/r/runtime_plane" text:style-name="Internet_20_link" text:visited-style-name="Visited_20_Internet_20_Link">Runtime Plane</text:a> separation. Those mechanisms support implementation or deployment, but they do not redefine the FX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Text_20_body">FX <text:a xlink:type="simple" xlink:href="https://wiki.didosolutions.com/dido/99_annexes/annex-b-terms-and-definitions/r/runtime_plane" text:style-name="Internet_20_link" text:visited-style-name="Visited_20_Internet_20_Link">Runtime Plane</text:a> separation continues to apply when a single implementation mechanism handles interactions from multiple planes, or when multiple implementation mechanisms realise a single FX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57</meta:creation-date>
    <dc:creator>Generated</dc:creator>
    <dc:date>2026-08-22T12::41:57</dc:date>
    <dc:language>en-US</dc:language>
    <meta:editing-cycles>1</meta:editing-cycles>
    <meta:editing-duration>PT0S</meta:editing-duration>
    <dc:title>fxdemo:03-part:16-fx-demo-logical-rules-and-constraints:16-5-fx-runtime-planes-remain-distinct-from-implementation-groupings:start</dc:title>
  </office:meta>
</office:document-meta>
</file>