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4-fx-logical-data-structures-remain-distinct-from-serialisation-formats:start"/><text:bookmark-start text:name="__RefHeading___fx_logical_data_structures_remain_distinct_from_serialisation_formats_1"/><text:bookmark-start text:name="fx_logical_data_structures_remain_distinct_from_serialisation_formats"/>16.4 FX Logical Data Structures Remain Distinct from Serialisation Formats<text:bookmark-end text:name="__RefHeading___fx_logical_data_structures_remain_distinct_from_serialisation_formats_1"/><text:bookmark-end text:name="fx_logical_data_structures_remain_distinct_from_serialisation_formats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An FX logical information structure describes FX information meaning, structure, constraints, lineage, governance context, and <text:a xlink:type="simple" xlink:href="https://wiki.didosolutions.com/dido/99_annexes/annex-b-terms-and-definitions/t/traceability" text:style-name="Internet_20_link" text:visited-style-name="Visited_20_Internet_20_Link">Traceability</text:a> expectations of FX information at the platform-independent logical profile level. It does not represent an <text:a xlink:type="simple" xlink:href="https://wiki.didosolutions.com/dido/99_annexes/annex-b-terms-and-definitions/i/idl" text:style-name="Internet_20_link" text:visited-style-name="Visited_20_Internet_20_Link">IDL</text:a> structure, Protocol Buffers message, JSON Schema definition, XML Schema definition, Avro schema, OpenAPI schema, database table, ontology class, generated type, file, or wire-format payload.</text:p>
      <text:p text:style-name="Text_20_body">Implementation profiles select data representation mechanisms that realise FX logical information structures. The selected representation supports implementation, exchange, storage, validation, interpretation, computation, release, or <text:a xlink:type="simple" xlink:href="https://wiki.didosolutions.com/dido/99_annexes/annex-b-terms-and-definitions/e/evidence" text:style-name="Internet_20_link" text:visited-style-name="Visited_20_Internet_20_Link">Evidence</text:a> capture. It does not redefine the FX logical information stru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2:08</meta:creation-date>
    <dc:creator>Generated</dc:creator>
    <dc:date>2026-08-22T17::12:08</dc:date>
    <dc:language>en-US</dc:language>
    <meta:editing-cycles>1</meta:editing-cycles>
    <meta:editing-duration>PT0S</meta:editing-duration>
    <dc:title>fxdemo:03-part:16-fx-demo-logical-rules-and-constraints:16-4-fx-logical-data-structures-remain-distinct-from-serialisation-formats:start</dc:title>
  </office:meta>
</office:document-meta>
</file>