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3-fx-logical-endpoints-remain-distinct-from-communication-technologies:start"/><text:bookmark-start text:name="__RefHeading___fx_logical_endpoints_remain_distinct_from_communication_technologies_1"/><text:bookmark-start text:name="fx_logical_endpoints_remain_distinct_from_communication_technologies"/>16.3 FX Logical Endpoints Remain Distinct from Communication Technologies<text:bookmark-end text:name="__RefHeading___fx_logical_endpoints_remain_distinct_from_communication_technologies_1"/><text:bookmark-end text:name="fx_logical_endpoints_remain_distinct_from_communication_technologies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An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 represents a platform-independent point of information exchange among FX logical <text:a xlink:type="simple" xlink:href="https://wiki.didosolutions.com/dido/99_annexes/annex-b-terms-and-definitions/l/logical_node" text:style-name="Internet_20_link" text:visited-style-name="Visited_20_Internet_20_Link">Nodes</text:a>. It does not represent a <text:a xlink:type="simple" xlink:href="https://wiki.didosolutions.com/dido/99_annexes/annex-b-terms-and-definitions/d/dds" text:style-name="Internet_20_link" text:visited-style-name="Visited_20_Internet_20_Link">DDS</text:a> Topic, <text:a xlink:type="simple" xlink:href="https://wiki.didosolutions.com/dido/99_annexes/annex-b-terms-and-definitions/r/rest" text:style-name="Internet_20_link" text:visited-style-name="Visited_20_Internet_20_Link">REST</text:a> resource, <text:a xlink:type="simple" xlink:href="https://wiki.didosolutions.com/dido/99_annexes/annex-b-terms-and-definitions/r/rpc" text:style-name="Internet_20_link" text:visited-style-name="Visited_20_Internet_20_Link">RPC</text:a> method, Protocol Buffers service, message queue, event stream, file, database handoff, shared-memory location, or network route.</text:p>
      <text:p text:style-name="Text_20_body">Implementation profiles select communication mechanisms that realise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. The selected mechanism supports the FX logical exchange, but it does not redefine the endpoint's logical purpose, participating <text:a xlink:type="simple" xlink:href="https://wiki.didosolutions.com/dido/99_annexes/annex-b-terms-and-definitions/l/logical_node" text:style-name="Internet_20_link" text:visited-style-name="Visited_20_Internet_20_Link">Nodes</text:a>, Communication Roles, information structures, <text:a xlink:type="simple" xlink:href="https://wiki.didosolutions.com/dido/99_annexes/annex-b-terms-and-definitions/r/runtime_plane" text:style-name="Internet_20_link" text:visited-style-name="Visited_20_Internet_20_Link">Runtime Plane</text:a> classification, governance constraints, <text:a xlink:type="simple" xlink:href="https://wiki.didosolutions.com/dido/99_annexes/annex-b-terms-and-definitions/t/traceability" text:style-name="Internet_20_link" text:visited-style-name="Visited_20_Internet_20_Link">Traceability</text:a> relationships, or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43</meta:creation-date>
    <dc:creator>Generated</dc:creator>
    <dc:date>2026-08-22T12::42:43</dc:date>
    <dc:language>en-US</dc:language>
    <meta:editing-cycles>1</meta:editing-cycles>
    <meta:editing-duration>PT0S</meta:editing-duration>
    <dc:title>fxdemo:03-part:16-fx-demo-logical-rules-and-constraints:16-3-fx-logical-endpoints-remain-distinct-from-communication-technologies:start</dc:title>
  </office:meta>
</office:document-meta>
</file>