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3-part:16-fx-demo-logical-rules-and-constraints:16-10-fx-demo-logical-constraints-summary:start"/><text:bookmark-start text:name="__RefHeading___fx_demo_logical_constraints_summary_1"/><text:bookmark-start text:name="fx_demo_logical_constraints_summary"/>16.10 FX Demo Logical Constraints Summary<text:bookmark-end text:name="__RefHeading___fx_demo_logical_constraints_summary_1"/><text:bookmark-end text:name="fx_demo_logical_constraints_summary"/></text:h>
      <text:p text:style-name="Text_20_body"><text:a xlink:type="simple" xlink:href="https://wiki.didosolutions.com/fxdemo/03-part/16-fx-demo-logical-rules-and-constraints/start" text:style-name="Internet_20_link" text:visited-style-name="Visited_20_Internet_20_Link"> Go To FX Demo Logical Rules and Constraints </text:a></text:p>
      <text:p text:style-name="Text_20_body">The FX Demo Logical Profile applies the following constraints:</text:p>
      <text:p text:style-name="Text_20_body">FX logical <text:a xlink:type="simple" xlink:href="https://wiki.didosolutions.com/dido/99_annexes/annex-b-terms-and-definitions/l/logical_node" text:style-name="Internet_20_link" text:visited-style-name="Visited_20_Internet_20_Link">Nodes</text:a> remain distinct from runtime deployments.FX logical <text:a xlink:type="simple" xlink:href="https://wiki.didosolutions.com/dido/99_annexes/annex-b-terms-and-definitions/l/logical_communication_endpoint" text:style-name="Internet_20_link" text:visited-style-name="Visited_20_Internet_20_Link">Communication Endpoints</text:a> remain distinct from communication technologies.FX logical information structures remain distinct from serialisation formats and implementation schemas.FX <text:a xlink:type="simple" xlink:href="https://wiki.didosolutions.com/dido/99_annexes/annex-b-terms-and-definitions/r/runtime_plane" text:style-name="Internet_20_link" text:visited-style-name="Visited_20_Internet_20_Link">Runtime Planes</text:a> remain distinct from implementation groupings.FX logical interactions remain <text:a xlink:type="simple" xlink:href="https://wiki.didosolutions.com/dido/99_annexes/annex-b-terms-and-definitions/t/traceability" text:style-name="Internet_20_link" text:visited-style-name="Visited_20_Internet_20_Link">Traceable</text:a>.The FX Demo Logical Profile does not prescribe deployment topology.The FX Demo Logical Profile does not prescribe the implementation of communication patterns.The FX Demo Logical Profile does not prescribe governance tooling.Implementation Profiles / <text:a xlink:type="simple" xlink:href="https://wiki.didosolutions.com/dido/99_annexes/annex-b-terms-and-definitions/p/platform_specific_model" text:style-name="Internet_20_link" text:visited-style-name="Visited_20_Internet_20_Link">PSMs</text:a> preserve the FX Demo Logical Profile while mapping FX logical elements to selected technologies.Deployment, Testability, and <text:a xlink:type="simple" xlink:href="https://wiki.didosolutions.com/dido/99_annexes/annex-b-terms-and-definitions/e/evidence" text:style-name="Internet_20_link" text:visited-style-name="Visited_20_Internet_20_Link">Evidence</text:a> Plans preserve the FX Demo Logical Profile while deploying, testing, observing, and evidencing selected implementation artefact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44:15</meta:creation-date>
    <dc:creator>Generated</dc:creator>
    <dc:date>2026-08-22T12::44:15</dc:date>
    <dc:language>en-US</dc:language>
    <meta:editing-cycles>1</meta:editing-cycles>
    <meta:editing-duration>PT0S</meta:editing-duration>
    <dc:title>fxdemo:03-part:16-fx-demo-logical-rules-and-constraints:16-10-fx-demo-logical-constraints-summary:start</dc:title>
  </office:meta>
</office:document-meta>
</file>