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6-fx-demo-logical-rules-and-constraints:16-1-overview:start"/><text:bookmark-start text:name="__RefHeading___overview_1"/><text:bookmark-start text:name="overview"/>16.1 Overview<text:bookmark-end text:name="__RefHeading___overview_1"/><text:bookmark-end text:name="overview"/></text:h>
      <text:p text:style-name="Text_20_body"><text:a xlink:type="simple" xlink:href="https://wiki.didosolutions.com/fxdemo/03-part/16-fx-demo-logical-rules-and-constraints/start" text:style-name="Internet_20_link" text:visited-style-name="Visited_20_Internet_20_Link"> Go To FX Demo Logical Rules and Constraints </text:a></text:p>
      <text:p text:style-name="Text_20_body">The FX Demo Logical Rules and Constraints define the boundaries that preserve the platform-independent meaning of the FX Demo Logical Profile.</text:p>
      <text:p text:style-name="Text_20_body">These rules protect the distinction between FX logical profile elements and later implementation, deployment, testability, and <text:a xlink:type="simple" xlink:href="https://wiki.didosolutions.com/dido/99_annexes/annex-b-terms-and-definitions/e/evidence" text:style-name="Internet_20_link" text:visited-style-name="Visited_20_Internet_20_Link">Evidence</text:a> artefacts. They also prevent communication technologies, data representations, execution mechanisms, deployment mechanisms, runtime infrastructure, product choices, or repository structures from redefining the FX logical profile.</text:p>
      <text:p text:style-name="Text_20_body">Section 17 expresses the formal FX logical requirements. This section explains the FX logical rules and constraints that motivate those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3:23</meta:creation-date>
    <dc:creator>Generated</dc:creator>
    <dc:date>2026-08-23T21::43:23</dc:date>
    <dc:language>en-US</dc:language>
    <meta:editing-cycles>1</meta:editing-cycles>
    <meta:editing-duration>PT0S</meta:editing-duration>
    <dc:title>fxdemo:03-part:16-fx-demo-logical-rules-and-constraints:16-1-overview:start</dc:title>
  </office:meta>
</office:document-meta>
</file>