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3-part:15-relationship-to-implementation-profiles-psm:start"/><text:bookmark-start text:name="__RefHeading___relationship_to_implementation_profilespsm_1"/><text:bookmark-start text:name="relationship_to_implementation_profilespsm"/>15. Relationship to Implementation Profiles / PSM<text:bookmark-end text:name="__RefHeading___relationship_to_implementation_profilespsm_1"/><text:bookmark-end text:name="relationship_to_implementation_profilespsm"/></text:h>
      <text:p text:style-name="Text_20_body"><text:a xlink:type="simple" xlink:href="https://wiki.didosolutions.com/fxdemo/03-part/start" text:style-name="Internet_20_link" text:visited-style-name="Visited_20_Internet_20_Link"> Go To Top </text:a></text:p>
      <text:h text:style-name="Heading_20_2" text:outline-level="2"><text:bookmark-start text:name="__RefHeading___contents_2"/><text:bookmark-start text:name="contents"/>Contents<text:bookmark-end text:name="__RefHeading___contents_2"/><text:bookmark-end text:name="contents"/></text:h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2::38:19</meta:creation-date>
    <dc:creator>Generated</dc:creator>
    <dc:date>2026-08-22T12::38:19</dc:date>
    <dc:language>en-US</dc:language>
    <meta:editing-cycles>1</meta:editing-cycles>
    <meta:editing-duration>PT0S</meta:editing-duration>
    <dc:title>fxdemo:03-part:15-relationship-to-implementation-profiles-psm:start</dc:title>
  </office:meta>
</office:document-meta>
</file>