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7-relationship-to-phase-0-implementation-profile:start"/><text:bookmark-start text:name="__RefHeading___relationship_to_phase_0_implementation_profile_1"/><text:bookmark-start text:name="relationship_to_phase_0_implementation_profile"/>15.7 Relationship to Phase 0 Implementation Profile<text:bookmark-end text:name="__RefHeading___relationship_to_phase_0_implementation_profile_1"/><text:bookmark-end text:name="relationship_to_phase_0_implementation_profile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The Phase 0 Implementation Profile / <text:a xlink:type="simple" xlink:href="https://wiki.didosolutions.com/dido/99_annexes/annex-b-terms-and-definitions/p/platform_specific_model" text:style-name="Internet_20_link" text:visited-style-name="Visited_20_Internet_20_Link">PSM</text:a> provides a single implementation profile for the FX Demo Logical Profile.</text:p>
      <text:p text:style-name="Text_20_body">The Phase 0 Implementation Profile maps selected FX logical elements to Phase 0 implementation technologies and artefacts. It identifies selected communication technology, data representation mechanism, implementation language, runtime packaging approach, configuration artefacts, generated artefacts, and implementation conventions.</text:p>
      <text:p text:style-name="Text_20_body">The Phase 0 Implementation Profile belongs in Part 4. It does not belong in this part because this part defines the FX Demo Logical Profile that Part 4 maps to selected implementation technolog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34</meta:creation-date>
    <dc:creator>Generated</dc:creator>
    <dc:date>2026-08-22T12::41:34</dc:date>
    <dc:language>en-US</dc:language>
    <meta:editing-cycles>1</meta:editing-cycles>
    <meta:editing-duration>PT0S</meta:editing-duration>
    <dc:title>fxdemo:03-part:15-relationship-to-implementation-profiles-psm:15-7-relationship-to-phase-0-implementation-profile:start</dc:title>
  </office:meta>
</office:document-meta>
</file>