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6-boundary-between-part-3-and-part-4:start"/><text:bookmark-start text:name="__RefHeading___boundary_between_part_3_and_part_4_1"/><text:bookmark-start text:name="boundary_between_part_3_and_part_4"/>15.6 Boundary Between Part 3 and Part 4<text:bookmark-end text:name="__RefHeading___boundary_between_part_3_and_part_4_1"/><text:bookmark-end text:name="boundary_between_part_3_and_part_4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Part 3 defines the platform-independent FX Demo Logical Profile. Part 4 defines the Phase 0 Implementation Profile / <text:a xlink:type="simple" xlink:href="https://wiki.didosolutions.com/dido/99_annexes/annex-b-terms-and-definitions/p/platform_specific_model" text:style-name="Internet_20_link" text:visited-style-name="Visited_20_Internet_20_Link">PSM</text:a>.</text:p>
      <text:p text:style-name="Text_20_body">Part 3 identifies 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s, interaction patterns, governance relationships, and <text:a xlink:type="simple" xlink:href="https://wiki.didosolutions.com/dido/99_annexes/annex-b-terms-and-definitions/t/traceability" text:style-name="Internet_20_link" text:visited-style-name="Visited_20_Internet_20_Link">Traceability</text:a> relationships. It does not bind those FX logical elements to implementation technologies, deployment mechanisms, product choices, runtime scripts, generated files, or repository layout.</text:p>
      <text:p text:style-name="Text_20_body">Part 4 provides the technology-specific mapping while preserving FX logical meaning and <text:a xlink:type="simple" xlink:href="https://wiki.didosolutions.com/dido/99_annexes/annex-b-terms-and-definitions/t/traceability" text:style-name="Internet_20_link" text:visited-style-name="Visited_20_Internet_20_Link">Traceability</text:a>. This boundary allows the FX Demo Logical Profile to remain stable while implementation profiles select or compare different technolog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09</meta:creation-date>
    <dc:creator>Generated</dc:creator>
    <dc:date>2026-08-22T12::43:09</dc:date>
    <dc:language>en-US</dc:language>
    <meta:editing-cycles>1</meta:editing-cycles>
    <meta:editing-duration>PT0S</meta:editing-duration>
    <dc:title>fxdemo:03-part:15-relationship-to-implementation-profiles-psm:15-6-boundary-between-part-3-and-part-4:start</dc:title>
  </office:meta>
</office:document-meta>
</file>