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5-relationship-to-implementation-profiles-psm:15-5-fx-execution-and-deployment-independence:start"/><text:bookmark-start text:name="__RefHeading___fx_execution_and_deployment_independence_1"/><text:bookmark-start text:name="fx_execution_and_deployment_independence"/>15.5 FX Execution and Deployment Independence<text:bookmark-end text:name="__RefHeading___fx_execution_and_deployment_independence_1"/><text:bookmark-end text:name="fx_execution_and_deployment_independence"/></text:h>
      <text:p text:style-name="Text_20_body"><text:a xlink:type="simple" xlink:href="https://wiki.didosolutions.com/fxdemo/03-part/15-relationship-to-implementation-profiles-psm/start" text:style-name="Internet_20_link" text:visited-style-name="Visited_20_Internet_20_Link"> Go To Relationship to Implementation Profiles / PSM </text:a></text:p>
      <text:p text:style-name="Text_20_body">The FX Demo Logical Profile does not prescribe execution granularity, deployment granularity, runtime packaging, orchestration, hosting, or operational topology.</text:p>
      <text:p text:style-name="Text_20_body">An Implementation Profile / <text:a xlink:type="simple" xlink:href="https://wiki.didosolutions.com/dido/99_annexes/annex-b-terms-and-definitions/p/platform_specific_model" text:style-name="Internet_20_link" text:visited-style-name="Visited_20_Internet_20_Link">PSM</text:a> selects execution and packaging mechanisms to realise FX logical <text:a xlink:type="simple" xlink:href="https://wiki.didosolutions.com/dido/99_annexes/annex-b-terms-and-definitions/l/logical_node" text:style-name="Internet_20_link" text:visited-style-name="Visited_20_Internet_20_Link">Nodes</text:a> and responsibilities. Those mechanisms include, for example, subroutines, libraries, threads, tasks, processes, services, containers, pods, virtual machines, serverless functions, gateways, external subscribers, or other executable or addressable participants.</text:p>
      <text:p text:style-name="Text_20_body">The selected execution mechanism realises the FX logical <text:a xlink:type="simple" xlink:href="https://wiki.didosolutions.com/dido/99_annexes/annex-b-terms-and-definitions/l/logical_node" text:style-name="Internet_20_link" text:visited-style-name="Visited_20_Internet_20_Link">Node</text:a> or logical responsibility. It does not redefine the FX logical <text:a xlink:type="simple" xlink:href="https://wiki.didosolutions.com/dido/99_annexes/annex-b-terms-and-definitions/l/logical_node" text:style-name="Internet_20_link" text:visited-style-name="Visited_20_Internet_20_Link">Node</text:a>, FX logical Node identity, FX logical <text:a xlink:type="simple" xlink:href="https://wiki.didosolutions.com/dido/99_annexes/annex-b-terms-and-definitions/l/logical_node_role" text:style-name="Internet_20_link" text:visited-style-name="Visited_20_Internet_20_Link">Node Role</text:a>, or the FX logical Node boundary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3:26</meta:creation-date>
    <dc:creator>Generated</dc:creator>
    <dc:date>2026-08-22T13::33:26</dc:date>
    <dc:language>en-US</dc:language>
    <meta:editing-cycles>1</meta:editing-cycles>
    <meta:editing-duration>PT0S</meta:editing-duration>
    <dc:title>fxdemo:03-part:15-relationship-to-implementation-profiles-psm:15-5-fx-execution-and-deployment-independence:start</dc:title>
  </office:meta>
</office:document-meta>
</file>