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5-relationship-to-implementation-profiles-psm:15-4-fx-data-representation-independence:start"/><text:bookmark-start text:name="__RefHeading___fx_data_representation_independence_1"/><text:bookmark-start text:name="fx_data_representation_independence"/>15.4 FX Data Representation Independence<text:bookmark-end text:name="__RefHeading___fx_data_representation_independence_1"/><text:bookmark-end text:name="fx_data_representation_independence"/></text:h>
      <text:p text:style-name="Text_20_body"><text:a xlink:type="simple" xlink:href="https://wiki.didosolutions.com/fxdemo/03-part/15-relationship-to-implementation-profiles-psm/start" text:style-name="Internet_20_link" text:visited-style-name="Visited_20_Internet_20_Link"> Go To Relationship to Implementation Profiles / PSM </text:a></text:p>
      <text:p text:style-name="Text_20_body">The FX Demo Logical Profile does not prescribe a data representation, schema language, programming-language type system, database structure, ontology language, or wire format.</text:p>
      <text:p text:style-name="Text_20_body">An Implementation Profile / <text:a xlink:type="simple" xlink:href="https://wiki.didosolutions.com/dido/99_annexes/annex-b-terms-and-definitions/p/platform_specific_model" text:style-name="Internet_20_link" text:visited-style-name="Visited_20_Internet_20_Link">PSM</text:a> selects data representation mechanisms to realise FX logical information structures. Those mechanisms include, for example, <text:a xlink:type="simple" xlink:href="https://wiki.didosolutions.com/dido/99_annexes/annex-b-terms-and-definitions/i/idl" text:style-name="Internet_20_link" text:visited-style-name="Visited_20_Internet_20_Link">IDL</text:a>, Protocol Buffers, JSON Schema, XML Schema, Avro, OpenAPI schemas, UML, SysML, ontology classes, database schemas, generated language types, serialised payloads, or other formal representations.</text:p>
      <text:p text:style-name="Text_20_body">The selected representation realises the FX logical information structure. It does not redefine the <text:a xlink:type="simple" xlink:href="https://wiki.didosolutions.com/dido/99_annexes/annex-b-terms-and-definitions/f/fx_transaction_candidate" text:style-name="Internet_20_link" text:visited-style-name="Visited_20_Internet_20_Link">FX Transaction Candidate</text:a>, <text:a xlink:type="simple" xlink:href="https://wiki.didosolutions.com/dido/99_annexes/annex-b-terms-and-definitions/f/fx_transaction_record" text:style-name="Internet_20_link" text:visited-style-name="Visited_20_Internet_20_Link">FX Transaction Record</text:a>, <text:a xlink:type="simple" xlink:href="https://wiki.didosolutions.com/dido/99_annexes/annex-b-terms-and-definitions/f/fx_validation_result" text:style-name="Internet_20_link" text:visited-style-name="Visited_20_Internet_20_Link">FX Validation Result</text:a>, <text:a xlink:type="simple" xlink:href="https://wiki.didosolutions.com/dido/99_annexes/annex-b-terms-and-definitions/f/fx_semantic_assertion" text:style-name="Internet_20_link" text:visited-style-name="Visited_20_Internet_20_Link">FX Semantic Assertion</text:a>, <text:a xlink:type="simple" xlink:href="https://wiki.didosolutions.com/dido/99_annexes/annex-b-terms-and-definitions/f/fx_contract_state" text:style-name="Internet_20_link" text:visited-style-name="Visited_20_Internet_20_Link">FX Contract State</text:a>, <text:a xlink:type="simple" xlink:href="https://wiki.didosolutions.com/dido/99_annexes/annex-b-terms-and-definitions/f/fx_cash-flow_obligation" text:style-name="Internet_20_link" text:visited-style-name="Visited_20_Internet_20_Link">FX Cash-Flow Obligation</text:a>, <text:a xlink:type="simple" xlink:href="https://wiki.didosolutions.com/dido/99_annexes/annex-b-terms-and-definitions/f/fx_policy_decision" text:style-name="Internet_20_link" text:visited-style-name="Visited_20_Internet_20_Link">FX Policy Decision</text:a>, <text:a xlink:type="simple" xlink:href="https://wiki.didosolutions.com/dido/99_annexes/annex-b-terms-and-definitions/f/fx_release_package" text:style-name="Internet_20_link" text:visited-style-name="Visited_20_Internet_20_Link">FX Release Package</text:a>, <text:a xlink:type="simple" xlink:href="https://wiki.didosolutions.com/dido/99_annexes/annex-b-terms-and-definitions/f/fx_audit_record" text:style-name="Internet_20_link" text:visited-style-name="Visited_20_Internet_20_Link">FX Audit Record</text:a>, <text:a xlink:type="simple" xlink:href="https://wiki.didosolutions.com/dido/99_annexes/annex-b-terms-and-definitions/f/fx_provenance_record" text:style-name="Internet_20_link" text:visited-style-name="Visited_20_Internet_20_Link">FX Provenance Record</text:a>, <text:a xlink:type="simple" xlink:href="https://wiki.didosolutions.com/dido/99_annexes/annex-b-terms-and-definitions/f/fx_node_status" text:style-name="Internet_20_link" text:visited-style-name="Visited_20_Internet_20_Link">FX Node Status</text:a>, <text:a xlink:type="simple" xlink:href="https://wiki.didosolutions.com/dido/99_annexes/annex-b-terms-and-definitions/f/fx_control_command" text:style-name="Internet_20_link" text:visited-style-name="Visited_20_Internet_20_Link">FX Control Command</text:a>, <text:a xlink:type="simple" xlink:href="https://wiki.didosolutions.com/dido/99_annexes/annex-b-terms-and-definitions/f/fx_command_acknowledgement" text:style-name="Internet_20_link" text:visited-style-name="Visited_20_Internet_20_Link">FX Command Acknowledgement</text:a>, <text:a xlink:type="simple" xlink:href="https://wiki.didosolutions.com/dido/99_annexes/annex-b-terms-and-definitions/f/fx_replay_request" text:style-name="Internet_20_link" text:visited-style-name="Visited_20_Internet_20_Link">FX Replay Request</text:a>, or <text:a xlink:type="simple" xlink:href="https://wiki.didosolutions.com/dido/99_annexes/annex-b-terms-and-definitions/f/fx_replay_result" text:style-name="Internet_20_link" text:visited-style-name="Visited_20_Internet_20_Link">FX Replay Result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3:10</meta:creation-date>
    <dc:creator>Generated</dc:creator>
    <dc:date>2026-08-22T13::33:10</dc:date>
    <dc:language>en-US</dc:language>
    <meta:editing-cycles>1</meta:editing-cycles>
    <meta:editing-duration>PT0S</meta:editing-duration>
    <dc:title>fxdemo:03-part:15-relationship-to-implementation-profiles-psm:15-4-fx-data-representation-independence:start</dc:title>
  </office:meta>
</office:document-meta>
</file>