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5-relationship-to-implementation-profiles-psm:15-3-fx-communication-technology-independence:start"/><text:bookmark-start text:name="__RefHeading___fx_communication_technology_independence_1"/><text:bookmark-start text:name="fx_communication_technology_independence"/>15.3 FX Communication Technology Independence<text:bookmark-end text:name="__RefHeading___fx_communication_technology_independence_1"/><text:bookmark-end text:name="fx_communication_technology_independence"/></text:h>
      <text:p text:style-name="Text_20_body"><text:a xlink:type="simple" xlink:href="https://wiki.didosolutions.com/fxdemo/03-part/15-relationship-to-implementation-profiles-psm/start" text:style-name="Internet_20_link" text:visited-style-name="Visited_20_Internet_20_Link"> Go To Relationship to Implementation Profiles / PSM </text:a></text:p>
      <text:p text:style-name="Text_20_body">The FX Demo Logical Profile does not prescribe a communication technology.</text:p>
      <text:p text:style-name="Text_20_body">An Implementation Profile / <text:a xlink:type="simple" xlink:href="https://wiki.didosolutions.com/dido/99_annexes/annex-b-terms-and-definitions/p/platform_specific_model" text:style-name="Internet_20_link" text:visited-style-name="Visited_20_Internet_20_Link">PSM</text:a> selects communication mechanisms to realise FX logical <text:a xlink:type="simple" xlink:href="https://wiki.didosolutions.com/dido/99_annexes/annex-b-terms-and-definitions/l/logical_communication_endpoint" text:style-name="Internet_20_link" text:visited-style-name="Visited_20_Internet_20_Link">Communication Endpoints</text:a> and FX logical interaction patterns. Those mechanisms include, for example, <text:a xlink:type="simple" xlink:href="https://wiki.didosolutions.com/dido/99_annexes/annex-b-terms-and-definitions/d/dds" text:style-name="Internet_20_link" text:visited-style-name="Visited_20_Internet_20_Link">DDS</text:a>, <text:a xlink:type="simple" xlink:href="https://wiki.didosolutions.com/dido/99_annexes/annex-b-terms-and-definitions/r/rest" text:style-name="Internet_20_link" text:visited-style-name="Visited_20_Internet_20_Link">REST</text:a>, <text:a xlink:type="simple" xlink:href="https://wiki.didosolutions.com/dido/99_annexes/annex-b-terms-and-definitions/r/rpc" text:style-name="Internet_20_link" text:visited-style-name="Visited_20_Internet_20_Link">RPC</text:a>, Protocol Buffers-based services, message queues, event streams, file exchange, shared services, or other communication approaches.</text:p>
      <text:p text:style-name="Text_20_body">The selected communication mechanism realises the FX logical endpoint. It does not redefine the FX logical <text:a xlink:type="simple" xlink:href="https://wiki.didosolutions.com/dido/99_annexes/annex-b-terms-and-definitions/l/logical_communication_endpoint" text:style-name="Internet_20_link" text:visited-style-name="Visited_20_Internet_20_Link">Communication Endpoint</text:a>, Communication Role, FX <text:a xlink:type="simple" xlink:href="https://wiki.didosolutions.com/dido/99_annexes/annex-b-terms-and-definitions/r/runtime_plane" text:style-name="Internet_20_link" text:visited-style-name="Visited_20_Internet_20_Link">Runtime Plane</text:a>, or FX logical interaction patter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4:17</meta:creation-date>
    <dc:creator>Generated</dc:creator>
    <dc:date>2026-08-22T13::34:17</dc:date>
    <dc:language>en-US</dc:language>
    <meta:editing-cycles>1</meta:editing-cycles>
    <meta:editing-duration>PT0S</meta:editing-duration>
    <dc:title>fxdemo:03-part:15-relationship-to-implementation-profiles-psm:15-3-fx-communication-technology-independence:start</dc:title>
  </office:meta>
</office:document-meta>
</file>