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5-relationship-to-implementation-profiles-psm:15-2-fx-logical-elements-prepared-for-technology-mapping:start"/><text:bookmark-start text:name="__RefHeading___fx_logical_elements_prepared_for_technology_mapping_1"/><text:bookmark-start text:name="fx_logical_elements_prepared_for_technology_mapping"/>15.2 FX Logical Elements Prepared for Technology Mapping<text:bookmark-end text:name="__RefHeading___fx_logical_elements_prepared_for_technology_mapping_1"/><text:bookmark-end text:name="fx_logical_elements_prepared_for_technology_mapping"/></text:h>
      <text:p text:style-name="Text_20_body"><text:a xlink:type="simple" xlink:href="https://wiki.didosolutions.com/fxdemo/03-part/15-relationship-to-implementation-profiles-psm/start" text:style-name="Internet_20_link" text:visited-style-name="Visited_20_Internet_20_Link"> Go To Relationship to Implementation Profiles / PSM </text:a></text:p>
      <text:p text:style-name="Text_20_body">The FX Demo Logical Profile prepares FX logical elements for later technology mapping.</text:p>
      <text:p text:style-name="Text_20_body">An Implementation Profile / <text:a xlink:type="simple" xlink:href="https://wiki.didosolutions.com/dido/99_annexes/annex-b-terms-and-definitions/p/platform_specific_model" text:style-name="Internet_20_link" text:visited-style-name="Visited_20_Internet_20_Link">PSM</text:a> maps FX logical elements such as:</text:p>
      <text:p text:style-name="Text_20_body">FX logical <text:a xlink:type="simple" xlink:href="https://wiki.didosolutions.com/dido/99_annexes/annex-b-terms-and-definitions/l/logical_node" text:style-name="Internet_20_link" text:visited-style-name="Visited_20_Internet_20_Link">Nodes</text:a>;FX logical Node identities;FX logical <text:a xlink:type="simple" xlink:href="https://wiki.didosolutions.com/dido/99_annexes/annex-b-terms-and-definitions/l/logical_node_role" text:style-name="Internet_20_link" text:visited-style-name="Visited_20_Internet_20_Link">Node Roles</text:a>;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;FX logical information structures;FX <text:a xlink:type="simple" xlink:href="https://wiki.didosolutions.com/dido/99_annexes/annex-b-terms-and-definitions/r/runtime_plane" text:style-name="Internet_20_link" text:visited-style-name="Visited_20_Internet_20_Link">Runtime Plane</text:a> classifications;FX lifecycle states;FX logical interaction patterns;FX logical governance relationships; andFX logical <text:a xlink:type="simple" xlink:href="https://wiki.didosolutions.com/dido/99_annexes/annex-b-terms-and-definitions/t/traceability" text:style-name="Internet_20_link" text:visited-style-name="Visited_20_Internet_20_Link">Traceability</text:a> relationships.The implementation profile identifies the selected technology or artefact for each mapping and preserves <text:a xlink:type="simple" xlink:href="https://wiki.didosolutions.com/dido/99_annexes/annex-b-terms-and-definitions/t/traceability" text:style-name="Internet_20_link" text:visited-style-name="Visited_20_Internet_20_Link">Traceability</text:a> to the FX logical element that the artefact realis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9:23</meta:creation-date>
    <dc:creator>Generated</dc:creator>
    <dc:date>2026-08-22T12::39:23</dc:date>
    <dc:language>en-US</dc:language>
    <meta:editing-cycles>1</meta:editing-cycles>
    <meta:editing-duration>PT0S</meta:editing-duration>
    <dc:title>fxdemo:03-part:15-relationship-to-implementation-profiles-psm:15-2-fx-logical-elements-prepared-for-technology-mapping:start</dc:title>
  </office:meta>
</office:document-meta>
</file>