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4-fx-demo-logical-traceability-model:start"/><text:bookmark-start text:name="__RefHeading___fx_demo_logical_traceability_model_1"/><text:bookmark-start text:name="fx_demo_logical_traceability_model"/>14. FX Demo Logical Traceability Model<text:bookmark-end text:name="__RefHeading___fx_demo_logical_traceability_model_1"/><text:bookmark-end text:name="fx_demo_logical_traceability_model"/></text:h>
      <text:p text:style-name="Text_20_body"><text:a xlink:type="simple" xlink:href="https://wiki.didosolutions.com/fxdemo/03-part/start" text:style-name="Internet_20_link" text:visited-style-name="Visited_20_Internet_20_Link"> Go To Top </text:a></text:p>
      <text:p text:style-name="Text_20_body">The FX Demo Logical Traceability Model specialises the reusable logical traceability model defined in Part 2 for the <text:a xlink:type="simple" xlink:href="https://wiki.didosolutions.com/dido/99_annexes/annex-b-terms-and-definitions/f/foreign_exchange_domain" text:style-name="Internet_20_link" text:visited-style-name="Visited_20_Internet_20_Link">Foreign Exchange Domain</text:a>. It defines the platform-independent traceability relationships that preserve the connection between Part 1 conceptual elements, Part 2 logical elements, and the FX Demo Logical Profile. The model supports review, impact analysis, governance, compatibility assessment, implementation mapping, deployment planning, and <text:a xlink:type="simple" xlink:href="https://wiki.didosolutions.com/dido/99_annexes/annex-b-terms-and-definitions/e/evidence" text:style-name="Internet_20_link" text:visited-style-name="Visited_20_Internet_20_Link">Evidence</text:a> expectations while maintaining <text:a xlink:type="simple" xlink:href="https://wiki.didosolutions.com/dido/99_annexes/annex-b-terms-and-definitions/t/traceability" text:style-name="Internet_20_link" text:visited-style-name="Visited_20_Internet_20_Link">Traceability</text:a> across the architectural layers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7:24</meta:creation-date>
    <dc:creator>Generated</dc:creator>
    <dc:date>2026-08-22T17::17:24</dc:date>
    <dc:language>en-US</dc:language>
    <meta:editing-cycles>1</meta:editing-cycles>
    <meta:editing-duration>PT0S</meta:editing-duration>
    <dc:title>fxdemo:03-part:14-fx-demo-logical-traceability-model:start</dc:title>
  </office:meta>
</office:document-meta>
</file>