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8-fx-interaction-traceability:start"/><text:bookmark-start text:name="__RefHeading___fx_interaction_traceability_1"/><text:bookmark-start text:name="fx_interaction_traceability"/>14.8 FX Interaction Traceability<text:bookmark-end text:name="__RefHeading___fx_interaction_traceability_1"/><text:bookmark-end text:name="fx_interaction_traceability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f/fx_interaction_traceability" text:style-name="Internet_20_link" text:visited-style-name="Visited_20_Internet_20_Link"> FX Interaction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0:18</meta:creation-date>
    <dc:creator>Generated</dc:creator>
    <dc:date>2026-08-23T23::00:18</dc:date>
    <dc:language>en-US</dc:language>
    <meta:editing-cycles>1</meta:editing-cycles>
    <meta:editing-duration>PT0S</meta:editing-duration>
    <dc:title>fxdemo:03-part:14-fx-demo-logical-traceability-model:14-8-fx-interaction-traceability:start</dc:title>
  </office:meta>
</office:document-meta>
</file>