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4-fx-demo-logical-traceability-model:14-6-fx-information-structure-traceability:start"/><text:bookmark-start text:name="__RefHeading___fx_information_structure_traceability_1"/><text:bookmark-start text:name="fx_information_structure_traceability"/>14.6 FX Information Structure Traceability<text:bookmark-end text:name="__RefHeading___fx_information_structure_traceability_1"/><text:bookmark-end text:name="fx_information_structure_traceability"/></text:h>
      <text:p text:style-name="Text_20_body"><text:a xlink:type="simple" xlink:href="https://wiki.didosolutions.com/fxdemo/03-part/14-fx-demo-logical-traceability-model/start" text:style-name="Internet_20_link" text:visited-style-name="Visited_20_Internet_20_Link"> Go To FX Demo Logical Traceability Model </text:a></text:p>
      <text:p text:style-name="Text_20_body">See the definition: <text:a xlink:type="simple" xlink:href="https://wiki.didosolutions.com/dido/99_annexes/annex-b-terms-and-definitions/f/fx_information_structure_traceability" text:style-name="Internet_20_link" text:visited-style-name="Visited_20_Internet_20_Link"> FX Information Structure Traceability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1:10</meta:creation-date>
    <dc:creator>Generated</dc:creator>
    <dc:date>2026-08-22T13::31:10</dc:date>
    <dc:language>en-US</dc:language>
    <meta:editing-cycles>1</meta:editing-cycles>
    <meta:editing-duration>PT0S</meta:editing-duration>
    <dc:title>fxdemo:03-part:14-fx-demo-logical-traceability-model:14-6-fx-information-structure-traceability:start</dc:title>
  </office:meta>
</office:document-meta>
</file>