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4-fx-demo-logical-traceability-model:14-3-part-2-logical-element-to-fx-logical-profile-element:start"/><text:bookmark-start text:name="__RefHeading___part_2_logical_element_to_fx_logical_profile_element_1"/><text:bookmark-start text:name="part_2_logical_element_to_fx_logical_profile_element"/>14.3 Part 2 Logical Element to FX Logical Profile Element<text:bookmark-end text:name="__RefHeading___part_2_logical_element_to_fx_logical_profile_element_1"/><text:bookmark-end text:name="part_2_logical_element_to_fx_logical_profile_element"/></text:h>
      <text:p text:style-name="Text_20_body"><text:a xlink:type="simple" xlink:href="https://wiki.didosolutions.com/fxdemo/03-part/14-fx-demo-logical-traceability-model/start" text:style-name="Internet_20_link" text:visited-style-name="Visited_20_Internet_20_Link"> Go To FX Demo Logical Traceability Model </text:a></text:p>
      <text:p text:style-name="Text_20_body">See the definition: <text:a xlink:type="simple" xlink:href="https://wiki.didosolutions.com/dido/99_annexes/annex-b-terms-and-definitions/p/part_2_logical_element_to_fx_logical_profile_element" text:style-name="Internet_20_link" text:visited-style-name="Visited_20_Internet_20_Link"> Part 2 Logical Element to FX Logical Profile Eleme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2:00</meta:creation-date>
    <dc:creator>Generated</dc:creator>
    <dc:date>2026-08-23T21::42:00</dc:date>
    <dc:language>en-US</dc:language>
    <meta:editing-cycles>1</meta:editing-cycles>
    <meta:editing-duration>PT0S</meta:editing-duration>
    <dc:title>fxdemo:03-part:14-fx-demo-logical-traceability-model:14-3-part-2-logical-element-to-fx-logical-profile-element:start</dc:title>
  </office:meta>
</office:document-meta>
</file>