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10-fx-logical-traceability-summary:start"/><text:bookmark-start text:name="__RefHeading___fx_logical_traceability_summary_1"/><text:bookmark-start text:name="fx_logical_traceability_summary"/>14.10 FX Logical Traceability Summary<text:bookmark-end text:name="__RefHeading___fx_logical_traceability_summary_1"/><text:bookmark-end text:name="fx_logical_traceability_summary"/></text:h>
      <text:p text:style-name="Text_20_body"><text:a xlink:type="simple" xlink:href="https://wiki.didosolutions.com/fxdemo/03-part/14-fx-logical-traceability-model/start" text:style-name="Internet_20_link" text:visited-style-name="Visited_20_Internet_20_Link"> Go To FX Logical Traceability Model </text:a></text:p>
      <text:p text:style-name="Text_20_body">The FX Demo Logical Traceability Model preserves the relationship between conceptual meaning, reusable logical architecture, FX logical profile specialisation, implementation mapping, deployment, testing, and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<text:span text:style-name="Strong_20_Emphasis">Table 14-1:</text:span> Summary of FX logical traceability relationship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raceability relationship </text:p>
          </table:table-cell>
          <table:table-cell office:value-type="string" table:style-name="tableheader">
            <text:p text:style-name="Table_20_Heading"> Connects </text:p>
          </table:table-cell>
          <table:table-cell office:value-type="string" table:style-name="tableheader">
            <text:p text:style-name="Table_20_Heading"> Supports </text:p>
          </table:table-cell>
        </table:table-row>
        <table:table-row>
          <table:table-cell office:value-type="string" table:style-name="tablecell">
            <text:p text:style-name="tablealignleft"> Part 1 Concept to FX Logical Profile Element </text:p>
          </table:table-cell>
          <table:table-cell office:value-type="string" table:style-name="tablecell">
            <text:p text:style-name="tablealignleft"> Conceptual elements to FX logical profile elements </text:p>
          </table:table-cell>
          <table:table-cell office:value-type="string" table:style-name="tablecell">
            <text:p text:style-name="tablealignleft"> Concept preservation and FX domain specialisation </text:p>
          </table:table-cell>
        </table:table-row>
        <table:table-row>
          <table:table-cell office:value-type="string" table:style-name="tablecell">
            <text:p text:style-name="tablealignleft"> Part 2 Logical Element to FX Logical Profile Element </text:p>
          </table:table-cell>
          <table:table-cell office:value-type="string" table:style-name="tablecell">
            <text:p text:style-name="tablealignleft"> Reusable logical elements to FX logical profile elements </text:p>
          </table:table-cell>
          <table:table-cell office:value-type="string" table:style-name="tablecell">
            <text:p text:style-name="tablealignleft"> Logical architecture preservation and FX specialisat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f/fx_node_traceability" text:style-name="Internet_20_link" text:visited-style-name="Visited_20_Internet_20_Link">FX Node Traceability</text:a> </text:p>
          </table:table-cell>
          <table:table-cell office:value-type="string" table:style-name="tablecell">
            <text:p text:style-name="tablealignleft"> FX Nodes to roles, responsibilities, endpoints, planes, governance, and evidence expectations </text:p>
          </table:table-cell>
          <table:table-cell office:value-type="string" table:style-name="tablecell">
            <text:p text:style-name="tablealignleft"> Responsibility review and implementation mappin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f/fx_endpoint_traceability" text:style-name="Internet_20_link" text:visited-style-name="Visited_20_Internet_20_Link">FX Endpoint Traceability</text:a> </text:p>
          </table:table-cell>
          <table:table-cell office:value-type="string" table:style-name="tablecell">
            <text:p text:style-name="tablealignleft"> FX endpoints to Nodes, roles, information structures, planes, constraints, and evidence expectations </text:p>
          </table:table-cell>
          <table:table-cell office:value-type="string" table:style-name="tablecell">
            <text:p text:style-name="tablealignleft"> FX information-flow review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f/fx_information_structure_traceability" text:style-name="Internet_20_link" text:visited-style-name="Visited_20_Internet_20_Link">FX Information Structure Traceability</text:a> </text:p>
          </table:table-cell>
          <table:table-cell office:value-type="string" table:style-name="tablecell">
            <text:p text:style-name="tablealignleft"> FX information structures to Nodes, endpoints, lineage, governance, and evidence expectations </text:p>
          </table:table-cell>
          <table:table-cell office:value-type="string" table:style-name="tablecell">
            <text:p text:style-name="tablealignleft"> Interpretation, validation, version review, replay, and reconstruct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f/fx_runtime_plane_traceability" text:style-name="Internet_20_link" text:visited-style-name="Visited_20_Internet_20_Link">FX Runtime Plane Traceability</text:a> </text:p>
          </table:table-cell>
          <table:table-cell office:value-type="string" table:style-name="tablecell">
            <text:p text:style-name="tablealignleft"> FX interactions to <text:a xlink:type="simple" xlink:href="https://wiki.didosolutions.com/dido/99_annexes/annex-b-terms-and-definitions/r/runtime_plane" text:style-name="Internet_20_link" text:visited-style-name="Visited_20_Internet_20_Link">Runtime Plane</text:a> classifications </text:p>
          </table:table-cell>
          <table:table-cell office:value-type="string" table:style-name="tablecell">
            <text:p text:style-name="tablealignleft"> Separation of runtime concern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f/fx_interaction_traceability" text:style-name="Internet_20_link" text:visited-style-name="Visited_20_Internet_20_Link">FX Interaction Traceability</text:a> </text:p>
          </table:table-cell>
          <table:table-cell office:value-type="string" table:style-name="tablecell">
            <text:p text:style-name="tablealignleft"> FX interaction patterns to participants, endpoints, information, planes, constraints, and evidence expectations </text:p>
          </table:table-cell>
          <table:table-cell office:value-type="string" table:style-name="tablecell">
            <text:p text:style-name="tablealignleft"> Behaviour review, implementation mapping, testability planning, and evidence plannin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f/fx_evidence_traceability" text:style-name="Internet_20_link" text:visited-style-name="Visited_20_Internet_20_Link">FX Evidence Traceability</text:a> </text:p>
          </table:table-cell>
          <table:table-cell office:value-type="string" table:style-name="tablecell">
            <text:p text:style-name="tablealignleft"> FX elements and interactions to evidence expectations </text:p>
          </table:table-cell>
          <table:table-cell office:value-type="string" table:style-name="tablecell">
            <text:p text:style-name="tablealignleft"> Deployment, testing, runtime observation, evidence capture, and review </text:p>
          </table:table-cell>
        </table:table-row>
      </table:table>
      <text:p text:style-name="Text_20_body">The FX logical traceability relationships in Table 14-1 prepare the later parts for implementing, deploying, testing, observing, and evidencing the FX Demo Logical Profile, while maintaining <text:a xlink:type="simple" xlink:href="https://wiki.didosolutions.com/dido/99_annexes/annex-b-terms-and-definitions/t/traceability" text:style-name="Internet_20_link" text:visited-style-name="Visited_20_Internet_20_Link">Traceability</text:a> back to Parts 1 and 2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1:05</meta:creation-date>
    <dc:creator>Generated</dc:creator>
    <dc:date>2026-08-24T10::11:05</dc:date>
    <dc:language>en-US</dc:language>
    <meta:editing-cycles>1</meta:editing-cycles>
    <meta:editing-duration>PT0S</meta:editing-duration>
    <dc:title>fxdemo:03-part:14-fx-demo-logical-traceability-model:14-10-fx-logical-traceability-summary:start</dc:title>
  </office:meta>
</office:document-meta>
</file>