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xdemo:03-part:14-fx-demo-logical-traceability-model:14-1-overview:start"/><text:bookmark-start text:name="__RefHeading___overview_1"/><text:bookmark-start text:name="overview"/>14.1 Overview<text:bookmark-end text:name="__RefHeading___overview_1"/><text:bookmark-end text:name="overview"/></text:h>
      <text:p text:style-name="Text_20_body"><text:a xlink:type="simple" xlink:href="https://wiki.didosolutions.com/fxdemo/03-part/14-fx-demo-logical-traceability-model/start" text:style-name="Internet_20_link" text:visited-style-name="Visited_20_Internet_20_Link"> Go To FX Demo Logical Traceability Model </text:a></text:p>
      <text:p text:style-name="Text_20_body">The FX Demo Logical Traceability Model specialises the Part 2 Logical Traceability Model for the <text:a xlink:type="simple" xlink:href="https://wiki.didosolutions.com/dido/99_annexes/annex-b-terms-and-definitions/f/foreign_exchange_domain" text:style-name="Internet_20_link" text:visited-style-name="Visited_20_Internet_20_Link">Foreign Exchange Domain</text:a>.</text:p>
      <text:p text:style-name="Text_20_body">FX logical <text:a xlink:type="simple" xlink:href="https://wiki.didosolutions.com/dido/99_annexes/annex-b-terms-and-definitions/t/traceability" text:style-name="Internet_20_link" text:visited-style-name="Visited_20_Internet_20_Link">Traceability</text:a> relates FX logical profile elements to the Part 1 Conceptual Architecture, the Part 2 Distributed Node-Based <text:a xlink:type="simple" xlink:href="https://wiki.didosolutions.com/dido/99_annexes/annex-b-terms-and-definitions/l/logical_model" text:style-name="Internet_20_link" text:visited-style-name="Visited_20_Internet_20_Link">Logical Architecture</text:a> / <text:a xlink:type="simple" xlink:href="https://wiki.didosolutions.com/dido/99_annexes/annex-b-terms-and-definitions/p/platform_independent_model" text:style-name="Internet_20_link" text:visited-style-name="Visited_20_Internet_20_Link">PIM</text:a>, later implementation mappings, deployment artefacts, test scenarios, runtime observations, and <text:a xlink:type="simple" xlink:href="https://wiki.didosolutions.com/dido/99_annexes/annex-b-terms-and-definitions/e/evidence" text:style-name="Internet_20_link" text:visited-style-name="Visited_20_Internet_20_Link">Evidence</text:a> records.</text:p>
      <text:p text:style-name="Text_20_body">The FX Demo Logical Traceability Model supports forward review from conceptual meaning to the FX logical profile element, and backward review from the FX logical profile element to inherited conceptual and logical sources. It also prepares Part 4 and Part 5 to preserve <text:a xlink:type="simple" xlink:href="https://wiki.didosolutions.com/dido/99_annexes/annex-b-terms-and-definitions/t/traceability" text:style-name="Internet_20_link" text:visited-style-name="Visited_20_Internet_20_Link">Traceability</text:a> from FX logical elements to implementation artefacts, deployment artefacts, test results, operational observations, audit records, provenance records, and <text:a xlink:type="simple" xlink:href="https://wiki.didosolutions.com/dido/99_annexes/annex-b-terms-and-definitions/e/evidence" text:style-name="Internet_20_link" text:visited-style-name="Visited_20_Internet_20_Link">Evidence</text:a> packages.</text:p>
      <text:p text:style-name="Text_20_body">The FX Demo Logical Traceability Model does not prescribe a traceability tool, repository structure, modelling notation, requirements-management system, issue tracker, metadata format, evidence store, or runtime capture mechanism. Implementation, deployment, testability, and evidence plans select those mechanisms.</text:p>
      <text:p text:style-name="Text_20_body">Figure 14-1 summarises the FX Demo logical traceability chain.</text:p>
      <text:p text:style-name="Preformatted_20_Text">Part 1 Conceptual Element<text:line-break/>└── Part 2 Logical Element / PIM<text:line-break/><text:s text:c="4"/>└── Part 3 FX Demo Logical Profile Element<text:line-break/><text:s text:c="8"/>└── Part 4 Implementation Artefact / PSM<text:line-break/><text:s text:c="12"/>└── Part 5 Deployment Artefact<text:line-break/><text:s text:c="16"/>└── Evidence</text:p>
      <text:p text:style-name="Plugin_Wrap_Paragraph_Centered"><text:span text:style-name="Strong_20_Emphasis">Figure 14-1:</text:span> FX Demo logical traceability chain from concept to evidence.</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2T16::34:35</meta:creation-date>
    <dc:creator>Generated</dc:creator>
    <dc:date>2026-08-22T16::34:35</dc:date>
    <dc:language>en-US</dc:language>
    <meta:editing-cycles>1</meta:editing-cycles>
    <meta:editing-duration>PT0S</meta:editing-duration>
    <dc:title>fxdemo:03-part:14-fx-demo-logical-traceability-model:14-1-overview:start</dc:title>
  </office:meta>
</office:document-meta>
</file>