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6-fx-logical-admission-rules:start"/><text:bookmark-start text:name="__RefHeading___fx_logical_admission_rules_1"/><text:bookmark-start text:name="fx_logical_admission_rules"/>13.6 FX Logical Admission Rules<text:bookmark-end text:name="__RefHeading___fx_logical_admission_rules_1"/><text:bookmark-end text:name="fx_logical_admission_rules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See the definition: <text:a xlink:type="simple" xlink:href="https://wiki.didosolutions.com/dido/99_annexes/annex-b-terms-and-definitions/f/fx_logical_admission_rules" text:style-name="Internet_20_link" text:visited-style-name="Visited_20_Internet_20_Link"> FX Logical Admission Rule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19</meta:creation-date>
    <dc:creator>Generated</dc:creator>
    <dc:date>2026-08-22T12::44:19</dc:date>
    <dc:language>en-US</dc:language>
    <meta:editing-cycles>1</meta:editing-cycles>
    <meta:editing-duration>PT0S</meta:editing-duration>
    <dc:title>fxdemo:03-part:13-fx-demo-logical-governance-model:13-6-fx-logical-admission-rules:start</dc:title>
  </office:meta>
</office:document-meta>
</file>