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start"/><text:bookmark-start text:name="__RefHeading___fx_demo_logical_interaction_patterns_1"/><text:bookmark-start text:name="fx_demo_logical_interaction_patterns"/>12. FX Demo Logical Interaction Patterns<text:bookmark-end text:name="__RefHeading___fx_demo_logical_interaction_patterns_1"/><text:bookmark-end text:name="fx_demo_logical_interaction_pattern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9:09</meta:creation-date>
    <dc:creator>Generated</dc:creator>
    <dc:date>2026-08-22T14::19:09</dc:date>
    <dc:language>en-US</dc:language>
    <meta:editing-cycles>1</meta:editing-cycles>
    <meta:editing-duration>PT0S</meta:editing-duration>
    <dc:title>fxdemo:03-part:12-fx-demo-logical-interaction-patterns:start</dc:title>
  </office:meta>
</office:document-meta>
</file>