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8-compute-fx-cash-flow-obligations:start"/><text:bookmark-start text:name="__RefHeading___compute_fx_cash-flow_obligations_1"/><text:bookmark-start text:name="compute_fx_cash-flow_obligations"/>12.8 Compute FX Cash-Flow Obligations<text:bookmark-end text:name="__RefHeading___compute_fx_cash-flow_obligations_1"/><text:bookmark-end text:name="compute_fx_cash-flow_obligations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Compute FX Cash-Flow Obligations pattern produces projected or derived monetary obligations from the <text:a xlink:type="simple" xlink:href="https://wiki.didosolutions.com/dido/99_annexes/annex-b-terms-and-definitions/f/fx_contract_state" text:style-name="Internet_20_link" text:visited-style-name="Visited_20_Internet_20_Link">FX Contract State</text:a> and related context.</text:p>
      <text:p text:style-name="Text_20_body">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 consumes <text:a xlink:type="simple" xlink:href="https://wiki.didosolutions.com/dido/99_annexes/annex-b-terms-and-definitions/f/fx_contract_state" text:style-name="Internet_20_link" text:visited-style-name="Visited_20_Internet_20_Link">FX Contract State</text:a>, <text:a xlink:type="simple" xlink:href="https://wiki.didosolutions.com/dido/99_annexes/annex-b-terms-and-definitions/f/fx_semantic_assertion" text:style-name="Internet_20_link" text:visited-style-name="Visited_20_Internet_20_Link">FX Semantic Assertion</text:a>s, applicable transaction information, model references, and calculation context. It produces <text:a xlink:type="simple" xlink:href="https://wiki.didosolutions.com/dido/99_annexes/annex-b-terms-and-definitions/f/fx_cash-flow_obligation" text:style-name="Internet_20_link" text:visited-style-name="Visited_20_Internet_20_Link">FX Cash-Flow Obligation</text:a>s and records the provenance of computations.</text:p>
      <text:p text:style-name="Text_20_body">The interaction belongs primarily to the <text:a xlink:type="simple" xlink:href="https://wiki.didosolutions.com/dido/99_annexes/annex-b-terms-and-definitions/l/logical_data_plane" text:style-name="Internet_20_link" text:visited-style-name="Visited_20_Internet_20_Link">Logical Data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because computed obligations require <text:a xlink:type="simple" xlink:href="https://wiki.didosolutions.com/dido/99_annexes/annex-b-terms-and-definitions/t/traceability" text:style-name="Internet_20_link" text:visited-style-name="Visited_20_Internet_20_Link">Traceability</text:a> to input contract state, semantic assertions, model references, calculation context, producing <text:a xlink:type="simple" xlink:href="https://wiki.didosolutions.com/dido/99_annexes/annex-b-terms-and-definitions/l/logical_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7:</text:span> Compute FX Cash-Flow Obligations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c/cash-flow_computation_role" text:style-name="Internet_20_link" text:visited-style-name="Visited_20_Internet_20_Link">Cash-Flow Computa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p/policy_evaluation_role" text:style-name="Internet_20_link" text:visited-style-name="Visited_20_Internet_20_Link">Policy Evaluation Role</text:a>, <text:a xlink:type="simple" xlink:href="https://wiki.didosolutions.com/dido/99_annexes/annex-b-terms-and-definitions/r/release_control_role" text:style-name="Internet_20_link" text:visited-style-name="Visited_20_Internet_20_Link">Release Control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ash-flow_obligation_endpoint" text:style-name="Internet_20_link" text:visited-style-name="Visited_20_Internet_20_Link">FX Cash-Flow Obligation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ash-flow_obligation" text:style-name="Internet_20_link" text:visited-style-name="Visited_20_Internet_20_Link">FX Cash-Flow Obligation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Contract state reference, semantic assertion reference, model reference, calculation context, producing <text:a xlink:type="simple" xlink:href="https://wiki.didosolutions.com/dido/99_annexes/annex-b-terms-and-definitions/l/logical_node" text:style-name="Internet_20_link" text:visited-style-name="Visited_20_Internet_20_Link">Node</text:a>, timestam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cash-flow_obligation" text:style-name="Internet_20_link" text:visited-style-name="Visited_20_Internet_20_Link">FX Cash-Flow Obligation</text:a> traces to <text:a xlink:type="simple" xlink:href="https://wiki.didosolutions.com/dido/99_annexes/annex-b-terms-and-definitions/f/fx_contract_state" text:style-name="Internet_20_link" text:visited-style-name="Visited_20_Internet_20_Link">FX Contract State</text:a>, semantic assertion, calculation context, model version, producing <text:a xlink:type="simple" xlink:href="https://wiki.didosolutions.com/dido/99_annexes/annex-b-terms-and-definitions/l/logical_node" text:style-name="Internet_20_link" text:visited-style-name="Visited_20_Internet_20_Link">Node</text:a>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Computation records support review of obligation derivation and reproducibility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29</meta:creation-date>
    <dc:creator>Generated</dc:creator>
    <dc:date>2026-08-22T12::42:29</dc:date>
    <dc:language>en-US</dc:language>
    <meta:editing-cycles>1</meta:editing-cycles>
    <meta:editing-duration>PT0S</meta:editing-duration>
    <dc:title>fxdemo:03-part:12-fx-demo-logical-interaction-patterns:12-8-compute-fx-cash-flow-obligations:start</dc:title>
  </office:meta>
</office:document-meta>
</file>