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12-7-establish-or-update-fx-contract-state:start"/><text:bookmark-start text:name="__RefHeading___establish_or_update_fx_contract_state_1"/><text:bookmark-start text:name="establish_or_update_fx_contract_state"/>12.7 Establish or Update FX Contract State<text:bookmark-end text:name="__RefHeading___establish_or_update_fx_contract_state_1"/><text:bookmark-end text:name="establish_or_update_fx_contract_state"/></text:h>
      <text:p text:style-name="Text_20_body"><text:a xlink:type="simple" xlink:href="https://wiki.didosolutions.com/fxdemo/03-part/12-fx-demo-logical-interaction-patterns/start" text:style-name="Internet_20_link" text:visited-style-name="Visited_20_Internet_20_Link"> Go To FX Demo Logical Interaction Patterns </text:a></text:p>
      <text:p text:style-name="Text_20_body">The Establish or Update FX Contract State pattern determines and publishes the <text:a xlink:type="simple" xlink:href="https://wiki.didosolutions.com/dido/99_annexes/annex-b-terms-and-definitions/f/fx_contract_state" text:style-name="Internet_20_link" text:visited-style-name="Visited_20_Internet_20_Link">FX Contract State</text:a> from validated and semantically interpreted FX transaction information.</text:p>
      <text:p text:style-name="Text_20_body">The <text:a xlink:type="simple" xlink:href="https://wiki.didosolutions.com/dido/99_annexes/annex-b-terms-and-definitions/f/fx_contract_state_node" text:style-name="Internet_20_link" text:visited-style-name="Visited_20_Internet_20_Link">FX Contract State Node</text:a> consumes <text:a xlink:type="simple" xlink:href="https://wiki.didosolutions.com/dido/99_annexes/annex-b-terms-and-definitions/f/fx_validation_result" text:style-name="Internet_20_link" text:visited-style-name="Visited_20_Internet_20_Link">FX Validation Results</text:a>, <text:a xlink:type="simple" xlink:href="https://wiki.didosolutions.com/dido/99_annexes/annex-b-terms-and-definitions/f/fx_semantic_assertion" text:style-name="Internet_20_link" text:visited-style-name="Visited_20_Internet_20_Link">FX Semantic Assertions</text:a>, and applicable transaction information. It applies contract state rules, determines the applicable <text:a xlink:type="simple" xlink:href="https://wiki.didosolutions.com/dido/99_annexes/annex-b-terms-and-definitions/f/fx_contract_state" text:style-name="Internet_20_link" text:visited-style-name="Visited_20_Internet_20_Link">FX Contract State</text:a>, records the transition context, and publishes the <text:a xlink:type="simple" xlink:href="https://wiki.didosolutions.com/dido/99_annexes/annex-b-terms-and-definitions/f/fx_contract_state" text:style-name="Internet_20_link" text:visited-style-name="Visited_20_Internet_20_Link">FX Contract State</text:a>.</text:p>
      <text:p text:style-name="Text_20_body">The interaction belongs primarily to the <text:a xlink:type="simple" xlink:href="https://wiki.didosolutions.com/dido/99_annexes/annex-b-terms-and-definitions/l/logical_data_plane" text:style-name="Internet_20_link" text:visited-style-name="Visited_20_Internet_20_Link">Logical Data Plane</text:a>. It also supports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because contract state transitions require lineage, rule context, producing <text:a xlink:type="simple" xlink:href="https://wiki.didosolutions.com/dido/99_annexes/annex-b-terms-and-definitions/l/logical_node" text:style-name="Internet_20_link" text:visited-style-name="Visited_20_Internet_20_Link">Node</text:a>, timestamp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<text:span text:style-name="Strong_20_Emphasis">Table 12-6:</text:span> Establish or Update FX Contract State interaction patter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FX logical treatm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Runtime Plan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oduc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c/contract_state_management_role" text:style-name="Internet_20_link" text:visited-style-name="Visited_20_Internet_20_Link">Contract State Management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sum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c/cash-flow_computation_role" text:style-name="Internet_20_link" text:visited-style-name="Visited_20_Internet_20_Link">Cash-Flow Computation Role</text:a>, <text:a xlink:type="simple" xlink:href="https://wiki.didosolutions.com/dido/99_annexes/annex-b-terms-and-definitions/p/policy_evaluation_role" text:style-name="Internet_20_link" text:visited-style-name="Visited_20_Internet_20_Link">Policy Evaluation Role</text:a>, <text:a xlink:type="simple" xlink:href="https://wiki.didosolutions.com/dido/99_annexes/annex-b-terms-and-definitions/a/audit_recording_role" text:style-name="Internet_20_link" text:visited-style-name="Visited_20_Internet_20_Link">Audit Recording Role</text:a>, <text:a xlink:type="simple" xlink:href="https://wiki.didosolutions.com/dido/99_annexes/annex-b-terms-and-definitions/p/provenance_recording_role" text:style-name="Internet_20_link" text:visited-style-name="Visited_20_Internet_20_Link">Provenance Recording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endpoint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contract_state_endpoint" text:style-name="Internet_20_link" text:visited-style-name="Visited_20_Internet_20_Link">FX Contract State Endpoint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inform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contract_state" text:style-name="Internet_20_link" text:visited-style-name="Visited_20_Internet_20_Link">FX Contract Stat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pporting information</text:span> </text:p>
          </table:table-cell>
          <table:table-cell office:value-type="string" table:style-name="tablecell">
            <text:p text:style-name="tablealignleft"> Validation result reference, semantic assertion reference, prior state, target state, transition rule, producing <text:a xlink:type="simple" xlink:href="https://wiki.didosolutions.com/dido/99_annexes/annex-b-terms-and-definitions/l/logical_node" text:style-name="Internet_20_link" text:visited-style-name="Visited_20_Internet_20_Link">Node</text:a>, timestamp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ceability expect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contract_state" text:style-name="Internet_20_link" text:visited-style-name="Visited_20_Internet_20_Link">FX Contract State</text:a> traces to validation result, semantic assertion, transaction information, transition rule, producing <text:a xlink:type="simple" xlink:href="https://wiki.didosolutions.com/dido/99_annexes/annex-b-terms-and-definitions/l/logical_node" text:style-name="Internet_20_link" text:visited-style-name="Visited_20_Internet_20_Link">Node</text:a>, and provenance referenc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vidence expectation</text:span> </text:p>
          </table:table-cell>
          <table:table-cell office:value-type="string" table:style-name="tablecell">
            <text:p text:style-name="tablealignleft"> Contract state records support review of lifecycle transition, state basis, and downstream processing context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00</meta:creation-date>
    <dc:creator>Generated</dc:creator>
    <dc:date>2026-08-22T12::40:00</dc:date>
    <dc:language>en-US</dc:language>
    <meta:editing-cycles>1</meta:editing-cycles>
    <meta:editing-duration>PT0S</meta:editing-duration>
    <dc:title>fxdemo:03-part:12-fx-demo-logical-interaction-patterns:12-7-establish-or-update-fx-contract-state:start</dc:title>
  </office:meta>
</office:document-meta>
</file>