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12-fx-demo-logical-interaction-patterns:12-5-validate-fx-transaction-candidate:start"/><text:bookmark-start text:name="__RefHeading___validate_fx_transaction_candidate_1"/><text:bookmark-start text:name="validate_fx_transaction_candidate"/>12.5 Validate FX Transaction Candidate<text:bookmark-end text:name="__RefHeading___validate_fx_transaction_candidate_1"/><text:bookmark-end text:name="validate_fx_transaction_candidate"/></text:h>
      <text:p text:style-name="Text_20_body"><text:a xlink:type="simple" xlink:href="https://wiki.didosolutions.com/fxdemo/03-part/12-fx-demo-logical-interaction-patterns/start" text:style-name="Internet_20_link" text:visited-style-name="Visited_20_Internet_20_Link"> Go To FX Demo Logical Interaction Patterns </text:a></text:p>
      <text:p text:style-name="Text_20_body">The Validate FX Transaction Candidate pattern applies logical validation expectations to an FX Transaction Candidate.</text:p>
      <text:p text:style-name="Text_20_body">The <text:a xlink:type="simple" xlink:href="https://wiki.didosolutions.com/dido/99_annexes/annex-b-terms-and-definitions/f/fx_validation_node" text:style-name="Internet_20_link" text:visited-style-name="Visited_20_Internet_20_Link">FX Validation Node</text:a> consumes FX Transaction Candidate information, applies structural validation expectations, evaluates required fields and constraints, records errors or warnings, produces an <text:a xlink:type="simple" xlink:href="https://wiki.didosolutions.com/dido/99_annexes/annex-b-terms-and-definitions/f/fx_validation_result" text:style-name="Internet_20_link" text:visited-style-name="Visited_20_Internet_20_Link">FX Validation Result</text:a>, and supports validation provenance.</text:p>
      <text:p text:style-name="Text_20_body">The interaction belongs primarily to the <text:a xlink:type="simple" xlink:href="https://wiki.didosolutions.com/dido/99_annexes/annex-b-terms-and-definitions/l/logical_data_plane" text:style-name="Internet_20_link" text:visited-style-name="Visited_20_Internet_20_Link">Logical Data Plane</text:a>. It also supports the <text:a xlink:type="simple" xlink:href="https://wiki.didosolutions.com/dido/99_annexes/annex-b-terms-and-definitions/l/logical_audit_and_provenance_plane" text:style-name="Internet_20_link" text:visited-style-name="Visited_20_Internet_20_Link">Logical Audit and Provenance Plane</text:a> because validation outcomes require <text:a xlink:type="simple" xlink:href="https://wiki.didosolutions.com/dido/99_annexes/annex-b-terms-and-definitions/t/traceability" text:style-name="Internet_20_link" text:visited-style-name="Visited_20_Internet_20_Link">Traceability</text:a> to input information, validation rule version, producing <text:a xlink:type="simple" xlink:href="https://wiki.didosolutions.com/dido/99_annexes/annex-b-terms-and-definitions/l/logical_node" text:style-name="Internet_20_link" text:visited-style-name="Visited_20_Internet_20_Link">Node</text:a>, timestamp, and <text:a xlink:type="simple" xlink:href="https://wiki.didosolutions.com/dido/99_annexes/annex-b-terms-and-definitions/e/evidence" text:style-name="Internet_20_link" text:visited-style-name="Visited_20_Internet_20_Link">Evidence</text:a> expectations.</text:p>
      <text:p text:style-name="Text_20_body"><text:span text:style-name="Strong_20_Emphasis">Table 12-4:</text:span> Validate FX Transaction Candidate interaction patter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lement </text:p>
          </table:table-cell>
          <table:table-cell office:value-type="string" table:style-name="tableheader">
            <text:p text:style-name="Table_20_Heading"> FX logical treatmen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Runtime Plan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l/logical_data_plane" text:style-name="Internet_20_link" text:visited-style-name="Visited_20_Internet_20_Link">Logical Data Plan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oducing FX Node Rol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s/structural_validation_role" text:style-name="Internet_20_link" text:visited-style-name="Visited_20_Internet_20_Link">Structural Validation Rol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Consuming FX Node Role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s/semantic_interpretation_role" text:style-name="Internet_20_link" text:visited-style-name="Visited_20_Internet_20_Link">Semantic Interpretation Role</text:a>, <text:a xlink:type="simple" xlink:href="https://wiki.didosolutions.com/dido/99_annexes/annex-b-terms-and-definitions/a/audit_recording_role" text:style-name="Internet_20_link" text:visited-style-name="Visited_20_Internet_20_Link">Audit Recording Role</text:a>, <text:a xlink:type="simple" xlink:href="https://wiki.didosolutions.com/dido/99_annexes/annex-b-terms-and-definitions/p/provenance_recording_role" text:style-name="Internet_20_link" text:visited-style-name="Visited_20_Internet_20_Link">Provenance Recording Role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endpoint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f/fx_validation_result_endpoint" text:style-name="Internet_20_link" text:visited-style-name="Visited_20_Internet_20_Link">FX Validation Result Endpoint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Primary information</text:span> </text:p>
          </table:table-cell>
          <table:table-cell office:value-type="string" table:style-name="tablecell">
            <text:p text:style-name="tablealignleft"> <text:a xlink:type="simple" xlink:href="https://wiki.didosolutions.com/dido/99_annexes/annex-b-terms-and-definitions/f/fx_validation_result" text:style-name="Internet_20_link" text:visited-style-name="Visited_20_Internet_20_Link">FX Validation Result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Supporting information</text:span> </text:p>
          </table:table-cell>
          <table:table-cell office:value-type="string" table:style-name="tablecell">
            <text:p text:style-name="tablealignleft"> FX Transaction Candidate reference, validation rule version, validation status, errors or warnings, producing <text:a xlink:type="simple" xlink:href="https://wiki.didosolutions.com/dido/99_annexes/annex-b-terms-and-definitions/l/logical_node" text:style-name="Internet_20_link" text:visited-style-name="Visited_20_Internet_20_Link">Node</text:a>, timestamp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raceability expectation</text:span> </text:p>
          </table:table-cell>
          <table:table-cell office:value-type="string" table:style-name="tablecell">
            <text:p text:style-name="tablealignleft"> Validation result traces to FX Transaction Candidate, validation expectations, rule version, <text:a xlink:type="simple" xlink:href="https://wiki.didosolutions.com/dido/99_annexes/annex-b-terms-and-definitions/f/fx_validation_node" text:style-name="Internet_20_link" text:visited-style-name="Visited_20_Internet_20_Link">FX Validation Node</text:a>, and provenance reference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Evidence expectation</text:span> </text:p>
          </table:table-cell>
          <table:table-cell office:value-type="string" table:style-name="tablecell">
            <text:p text:style-name="tablealignleft"> Validation records support review of validation outcome, rule application, and conformance decision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1:14</meta:creation-date>
    <dc:creator>Generated</dc:creator>
    <dc:date>2026-08-22T13::31:14</dc:date>
    <dc:language>en-US</dc:language>
    <meta:editing-cycles>1</meta:editing-cycles>
    <meta:editing-duration>PT0S</meta:editing-duration>
    <dc:title>fxdemo:03-part:12-fx-demo-logical-interaction-patterns:12-5-validate-fx-transaction-candidate:start</dc:title>
  </office:meta>
</office:document-meta>
</file>