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2-fx-demo-logical-interaction-patterns:12-3-report-fx-node-status:start"/><text:bookmark-start text:name="__RefHeading___report_fx_node_status_1"/><text:bookmark-start text:name="report_fx_node_status"/>12.3 Report FX Node Status<text:bookmark-end text:name="__RefHeading___report_fx_node_status_1"/><text:bookmark-end text:name="report_fx_node_status"/></text:h>
      <text:p text:style-name="Text_20_body"><text:a xlink:type="simple" xlink:href="https://wiki.didosolutions.com/fxdemo/03-part/12-fx-demo-logical-interaction-patterns/start" text:style-name="Internet_20_link" text:visited-style-name="Visited_20_Internet_20_Link"> Go To FX Demo Logical Interaction Patterns </text:a></text:p>
      <text:p text:style-name="Text_20_body">The Report FX Node Status pattern allows an FX logical <text:a xlink:type="simple" xlink:href="https://wiki.didosolutions.com/dido/99_annexes/annex-b-terms-and-definitions/l/logical_node" text:style-name="Internet_20_link" text:visited-style-name="Visited_20_Internet_20_Link">Node</text:a> to report its operational condition.</text:p>
      <text:p text:style-name="Text_20_body">A reporting FX logical <text:a xlink:type="simple" xlink:href="https://wiki.didosolutions.com/dido/99_annexes/annex-b-terms-and-definitions/l/logical_node" text:style-name="Internet_20_link" text:visited-style-name="Visited_20_Internet_20_Link">Node</text:a> provides <text:a xlink:type="simple" xlink:href="https://wiki.didosolutions.com/dido/99_annexes/annex-b-terms-and-definitions/f/fx_node_status" text:style-name="Internet_20_link" text:visited-style-name="Visited_20_Internet_20_Link">FX Node Status</text:a> information, including FX logical Node identity, lifecycle state, health condition, availability, degradation, warning or failure condition, recovery progress, status reason, timestamp, and provenance or <text:a xlink:type="simple" xlink:href="https://wiki.didosolutions.com/dido/99_annexes/annex-b-terms-and-definitions/e/evidence" text:style-name="Internet_20_link" text:visited-style-name="Visited_20_Internet_20_Link">Evidence</text:a> reference.</text:p>
      <text:p text:style-name="Text_20_body">The interaction belongs primarily to the <text:a xlink:type="simple" xlink:href="https://wiki.didosolutions.com/dido/99_annexes/annex-b-terms-and-definitions/l/logical_health_and_observability_plane" text:style-name="Internet_20_link" text:visited-style-name="Visited_20_Internet_20_Link">Logical Health and Observability Plane</text:a>. It also supports the <text:a xlink:type="simple" xlink:href="https://wiki.didosolutions.com/dido/99_annexes/annex-b-terms-and-definitions/l/logical_control_plane" text:style-name="Internet_20_link" text:visited-style-name="Visited_20_Internet_20_Link">Logical Control Plane</text:a> when a status report triggers a command or recovery action, and it supports the <text:a xlink:type="simple" xlink:href="https://wiki.didosolutions.com/dido/99_annexes/annex-b-terms-and-definitions/l/logical_audit_and_provenance_plane" text:style-name="Internet_20_link" text:visited-style-name="Visited_20_Internet_20_Link">Logical Audit and Provenance Plane</text:a> when status records support review, reconstruction, or <text:a xlink:type="simple" xlink:href="https://wiki.didosolutions.com/dido/99_annexes/annex-b-terms-and-definitions/e/evidence" text:style-name="Internet_20_link" text:visited-style-name="Visited_20_Internet_20_Link">Evidence</text:a>.</text:p>
      <text:p text:style-name="Text_20_body"><text:span text:style-name="Strong_20_Emphasis">Table 12-2:</text:span> Report FX Node Status interaction patter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lement </text:p>
          </table:table-cell>
          <table:table-cell office:value-type="string" table:style-name="tableheader">
            <text:p text:style-name="Table_20_Heading"> FX logical treatment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rimary Runtime Plane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l/logical_health_and_observability_plane" text:style-name="Internet_20_link" text:visited-style-name="Visited_20_Internet_20_Link">Logical Health and Observability Plane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roducing FX Node Role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h/health_reporting_role" text:style-name="Internet_20_link" text:visited-style-name="Visited_20_Internet_20_Link">Health Reporting Role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onsuming FX Node Role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f/fx_health_and_observability_node" text:style-name="Internet_20_link" text:visited-style-name="Visited_20_Internet_20_Link">Health and Observability Node</text:a>, <text:a xlink:type="simple" xlink:href="https://wiki.didosolutions.com/dido/99_annexes/annex-b-terms-and-definitions/f/fx_registry_and_coordination_node" text:style-name="Internet_20_link" text:visited-style-name="Visited_20_Internet_20_Link">Registry and Coordination Node</text:a>, <text:a xlink:type="simple" xlink:href="https://wiki.didosolutions.com/dido/99_annexes/annex-b-terms-and-definitions/f/fx_audit_and_provenance_node" text:style-name="Internet_20_link" text:visited-style-name="Visited_20_Internet_20_Link">Audit and Provenance Node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rimary information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f/fx_node_status" text:style-name="Internet_20_link" text:visited-style-name="Visited_20_Internet_20_Link">FX Node Status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upporting information</text:span> </text:p>
          </table:table-cell>
          <table:table-cell office:value-type="string" table:style-name="tablecell">
            <text:p text:style-name="tablealignleft"> Node identity, lifecycle state, timestamp, status reason, warning or failure condition, recovery progress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raceability expectation</text:span> </text:p>
          </table:table-cell>
          <table:table-cell office:value-type="string" table:style-name="tablecell">
            <text:p text:style-name="tablealignleft"> Status report traces to the reporting FX logical <text:a xlink:type="simple" xlink:href="https://wiki.didosolutions.com/dido/99_annexes/annex-b-terms-and-definitions/l/logical_node" text:style-name="Internet_20_link" text:visited-style-name="Visited_20_Internet_20_Link">Node</text:a> and its lifecycle stat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Evidence expectation</text:span> </text:p>
          </table:table-cell>
          <table:table-cell office:value-type="string" table:style-name="tablecell">
            <text:p text:style-name="tablealignleft"> Captured status records support operational review, recovery analysis, and <text:a xlink:type="simple" xlink:href="https://wiki.didosolutions.com/dido/99_annexes/annex-b-terms-and-definitions/e/evidence" text:style-name="Internet_20_link" text:visited-style-name="Visited_20_Internet_20_Link">Evidence</text:a> of the FX Node condition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7:40</meta:creation-date>
    <dc:creator>Generated</dc:creator>
    <dc:date>2026-08-22T12::37:40</dc:date>
    <dc:language>en-US</dc:language>
    <meta:editing-cycles>1</meta:editing-cycles>
    <meta:editing-duration>PT0S</meta:editing-duration>
    <dc:title>fxdemo:03-part:12-fx-demo-logical-interaction-patterns:12-3-report-fx-node-status:start</dc:title>
  </office:meta>
</office:document-meta>
</file>