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2-register-fx-logical-node:start"/><text:bookmark-start text:name="__RefHeading___register_fx_logical_node_1"/><text:bookmark-start text:name="register_fx_logical_node"/>12.2 Register FX Logical Node<text:bookmark-end text:name="__RefHeading___register_fx_logical_node_1"/><text:bookmark-end text:name="register_fx_logical_node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The Register FX Logical Node pattern allows an FX logical <text:a xlink:type="simple" xlink:href="https://wiki.didosolutions.com/dido/99_annexes/annex-b-terms-and-definitions/l/logical_node" text:style-name="Internet_20_link" text:visited-style-name="Visited_20_Internet_20_Link">Node</text:a> to announce its identity, roles, capabilities, supported endpoints, supported FX information definitions, supported <text:a xlink:type="simple" xlink:href="https://wiki.didosolutions.com/dido/99_annexes/annex-b-terms-and-definitions/r/runtime_plane" text:style-name="Internet_20_link" text:visited-style-name="Visited_20_Internet_20_Link">Runtime Planes</text:a>, lifecycle state, version context, and compatibility metadata.</text:p>
      <text:p text:style-name="Text_20_body">The registering FX logical <text:a xlink:type="simple" xlink:href="https://wiki.didosolutions.com/dido/99_annexes/annex-b-terms-and-definitions/l/logical_node" text:style-name="Internet_20_link" text:visited-style-name="Visited_20_Internet_20_Link">Node</text:a> provides its FX logical Node identity, FX logical <text:a xlink:type="simple" xlink:href="https://wiki.didosolutions.com/dido/99_annexes/annex-b-terms-and-definitions/l/logical_node_role" text:style-name="Internet_20_link" text:visited-style-name="Visited_20_Internet_20_Link">Node Roles</text:a>, supported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supported FX logical information-structure versions, lifecycle state, and governance or compatibility metadata.</text:p>
      <text:p text:style-name="Text_20_body">The registration interaction belongs primarily to the <text:a xlink:type="simple" xlink:href="https://wiki.didosolutions.com/dido/99_annexes/annex-b-terms-and-definitions/l/logical_control_plane" text:style-name="Internet_20_link" text:visited-style-name="Visited_20_Internet_20_Link">Logical Control Plane</text:a>. It also supports the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 when registration includes operational state, and it supports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when the FX Demo records registration for review or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<text:span text:style-name="Strong_20_Emphasis">Table 12-1:</text:span> Register FX Logical Node interaction patter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FX logical treatm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Runtime Plan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control_plane" text:style-name="Internet_20_link" text:visited-style-name="Visited_20_Internet_20_Link">Logical Control Plan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oducing FX Node Role</text:span> </text:p>
          </table:table-cell>
          <table:table-cell office:value-type="string" table:style-name="tablecell">
            <text:p text:style-name="tablealignleft"> Registry participant or registering FX logical <text:a xlink:type="simple" xlink:href="https://wiki.didosolutions.com/dido/99_annexes/annex-b-terms-and-definitions/l/logical_node" text:style-name="Internet_20_link" text:visited-style-name="Visited_20_Internet_20_Link">Nod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sum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r/registry_and_coordination_role" text:style-name="Internet_20_link" text:visited-style-name="Visited_20_Internet_20_Link">Registry and Coordination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information</text:span> </text:p>
          </table:table-cell>
          <table:table-cell office:value-type="string" table:style-name="tablecell">
            <text:p text:style-name="tablealignleft"> FX Node registration informati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pporting information</text:span> </text:p>
          </table:table-cell>
          <table:table-cell office:value-type="string" table:style-name="tablecell">
            <text:p text:style-name="tablealignleft"> FX logical Node identity, <text:a xlink:type="simple" xlink:href="https://wiki.didosolutions.com/dido/99_annexes/annex-b-terms-and-definitions/l/logical_node_role" text:style-name="Internet_20_link" text:visited-style-name="Visited_20_Internet_20_Link">Node Roles</text:a>, supported endpoints, supported information definitions, lifecycle state, version metadata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ceability expectation</text:span> </text:p>
          </table:table-cell>
          <table:table-cell office:value-type="string" table:style-name="tablecell">
            <text:p text:style-name="tablealignleft"> Registration traces to FX logical Node identity, FX Node Roles, supported endpoints, supported information definitions, and compatibility metadata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idence expectation</text:span> </text:p>
          </table:table-cell>
          <table:table-cell office:value-type="string" table:style-name="tablecell">
            <text:p text:style-name="tablealignleft"> Registration records support review of FX Node participation, capability advertisement, and compatibility context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40:33</meta:creation-date>
    <dc:creator>Generated</dc:creator>
    <dc:date>2026-08-24T11::40:33</dc:date>
    <dc:language>en-US</dc:language>
    <meta:editing-cycles>1</meta:editing-cycles>
    <meta:editing-duration>PT0S</meta:editing-duration>
    <dc:title>fxdemo:03-part:12-fx-demo-logical-interaction-patterns:12-2-register-fx-logical-node:start</dc:title>
  </office:meta>
</office:document-meta>
</file>