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2-fx-demo-logical-interaction-patterns:12-12-replay-or-reconstruct-fx-information:start"/><text:bookmark-start text:name="__RefHeading___replay_or_reconstruct_fx_information_1"/><text:bookmark-start text:name="replay_or_reconstruct_fx_information"/>12.12 Replay or Reconstruct FX Information<text:bookmark-end text:name="__RefHeading___replay_or_reconstruct_fx_information_1"/><text:bookmark-end text:name="replay_or_reconstruct_fx_information"/></text:h>
      <text:p text:style-name="Text_20_body"><text:a xlink:type="simple" xlink:href="https://wiki.didosolutions.com/fxdemo/03-part/12-fx-demo-logical-interaction-patterns/start" text:style-name="Internet_20_link" text:visited-style-name="Visited_20_Internet_20_Link"> Go To FX Demo Logical Interaction Patterns </text:a></text:p>
      <text:p text:style-name="Text_20_body">The Replay or Reconstruct FX Information pattern reproduces, republishes, or reconstructs selected FX information from preserved audit, provenance, lineage, and evidence-supporting records.</text:p>
      <text:p text:style-name="Text_20_body">The <text:a xlink:type="simple" xlink:href="https://wiki.didosolutions.com/dido/99_annexes/annex-b-terms-and-definitions/f/fx_replay_and_reconstruction_node" text:style-name="Internet_20_link" text:visited-style-name="Visited_20_Internet_20_Link">FX Replay and Reconstruction Node</text:a> receives an <text:a xlink:type="simple" xlink:href="https://wiki.didosolutions.com/dido/99_annexes/annex-b-terms-and-definitions/f/fx_replay_request" text:style-name="Internet_20_link" text:visited-style-name="Visited_20_Internet_20_Link">FX Replay Request</text:a>, identifies the replay or reconstruction scope, locates source records, follows provenance and lineage relationships, reconstructs selected information, produces an <text:a xlink:type="simple" xlink:href="https://wiki.didosolutions.com/dido/99_annexes/annex-b-terms-and-definitions/f/fx_replay_result" text:style-name="Internet_20_link" text:visited-style-name="Visited_20_Internet_20_Link">FX Replay Result</text:a>, and records replay or reconstruction provenance.</text:p>
      <text:p text:style-name="Text_20_body">The interaction primarily connects the <text:a xlink:type="simple" xlink:href="https://wiki.didosolutions.com/dido/99_annexes/annex-b-terms-and-definitions/l/logical_control_plane" text:style-name="Internet_20_link" text:visited-style-name="Visited_20_Internet_20_Link">Logical Control Plane</text:a>, <text:a xlink:type="simple" xlink:href="https://wiki.didosolutions.com/dido/99_annexes/annex-b-terms-and-definitions/l/logical_audit_and_provenance_plane" text:style-name="Internet_20_link" text:visited-style-name="Visited_20_Internet_20_Link">Logical Audit and Provenance Plane</text:a>, and <text:a xlink:type="simple" xlink:href="https://wiki.didosolutions.com/dido/99_annexes/annex-b-terms-and-definitions/l/logical_data_plane" text:style-name="Internet_20_link" text:visited-style-name="Visited_20_Internet_20_Link">Logical Data Plane</text:a>. The <text:a xlink:type="simple" xlink:href="https://wiki.didosolutions.com/dido/99_annexes/annex-b-terms-and-definitions/l/logical_control_plane" text:style-name="Internet_20_link" text:visited-style-name="Visited_20_Internet_20_Link">Logical Control Plane</text:a> coordinates the request. The <text:a xlink:type="simple" xlink:href="https://wiki.didosolutions.com/dido/99_annexes/annex-b-terms-and-definitions/l/logical_audit_and_provenance_plane" text:style-name="Internet_20_link" text:visited-style-name="Visited_20_Internet_20_Link">Logical Audit and Provenance Plane</text:a> identifies preserved records and lineage. The <text:a xlink:type="simple" xlink:href="https://wiki.didosolutions.com/dido/99_annexes/annex-b-terms-and-definitions/l/logical_data_plane" text:style-name="Internet_20_link" text:visited-style-name="Visited_20_Internet_20_Link">Logical Data Plane</text:a> carries replayed or reconstructed FX information when the profile republishes or reconstructs domain information.</text:p>
      <text:p text:style-name="Text_20_body"><text:span text:style-name="Strong_20_Emphasis">Table 12-11:</text:span> Replay or Reconstruct FX Information interaction patter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Element </text:p>
          </table:table-cell>
          <table:table-cell office:value-type="string" table:style-name="tableheader">
            <text:p text:style-name="Table_20_Heading"> FX logical treatment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rimary Runtime Plane</text:span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l/logical_audit_and_provenance_plane" text:style-name="Internet_20_link" text:visited-style-name="Visited_20_Internet_20_Link">Logical Audit and Provenance Plane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Related Runtime Planes</text:span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l/logical_control_plane" text:style-name="Internet_20_link" text:visited-style-name="Visited_20_Internet_20_Link">Logical Control Plane</text:a> and <text:a xlink:type="simple" xlink:href="https://wiki.didosolutions.com/dido/99_annexes/annex-b-terms-and-definitions/l/logical_data_plane" text:style-name="Internet_20_link" text:visited-style-name="Visited_20_Internet_20_Link">Logical Data Plane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roducing FX Node Role</text:span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r/replay_and_reconstruction_role" text:style-name="Internet_20_link" text:visited-style-name="Visited_20_Internet_20_Link">Replay and Reconstruction Role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Consuming FX Node Role</text:span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a/audit_recording_role" text:style-name="Internet_20_link" text:visited-style-name="Visited_20_Internet_20_Link">Audit Recording Role</text:a>, <text:a xlink:type="simple" xlink:href="https://wiki.didosolutions.com/dido/99_annexes/annex-b-terms-and-definitions/p/provenance_recording_role" text:style-name="Internet_20_link" text:visited-style-name="Visited_20_Internet_20_Link">Provenance Recording Role</text:a>, <text:a xlink:type="simple" xlink:href="https://wiki.didosolutions.com/dido/99_annexes/annex-b-terms-and-definitions/o/oversight_consumption_role" text:style-name="Internet_20_link" text:visited-style-name="Visited_20_Internet_20_Link">Oversight Consumption Role</text:a>, or requesting FX <text:a xlink:type="simple" xlink:href="https://wiki.didosolutions.com/dido/99_annexes/annex-b-terms-and-definitions/l/logical_node_role" text:style-name="Internet_20_link" text:visited-style-name="Visited_20_Internet_20_Link">Node Role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rimary endpoints</text:span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f/fx_replay_request_endpoint" text:style-name="Internet_20_link" text:visited-style-name="Visited_20_Internet_20_Link">FX Replay Request Endpoint</text:a> and <text:a xlink:type="simple" xlink:href="https://wiki.didosolutions.com/dido/99_annexes/annex-b-terms-and-definitions/f/fx_replay_result_endpoint" text:style-name="Internet_20_link" text:visited-style-name="Visited_20_Internet_20_Link">FX Replay Result Endpoint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rimary information</text:span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f/fx_replay_request" text:style-name="Internet_20_link" text:visited-style-name="Visited_20_Internet_20_Link">FX Replay Request</text:a> and <text:a xlink:type="simple" xlink:href="https://wiki.didosolutions.com/dido/99_annexes/annex-b-terms-and-definitions/f/fx_replay_result" text:style-name="Internet_20_link" text:visited-style-name="Visited_20_Internet_20_Link">FX Replay Result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upporting information</text:span> </text:p>
          </table:table-cell>
          <table:table-cell office:value-type="string" table:style-name="tablecell">
            <text:p text:style-name="tablealignleft"> Source records, provenance references, replay scope, reconstruction rules, timestamp, requesting <text:a xlink:type="simple" xlink:href="https://wiki.didosolutions.com/dido/99_annexes/annex-b-terms-and-definitions/l/logical_node" text:style-name="Internet_20_link" text:visited-style-name="Visited_20_Internet_20_Link">Node</text:a> or participant, purpos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raceability expectation</text:span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f/fx_replay_result" text:style-name="Internet_20_link" text:visited-style-name="Visited_20_Internet_20_Link">FX Replay Result</text:a> traces to source records, <text:a xlink:type="simple" xlink:href="https://wiki.didosolutions.com/dido/99_annexes/annex-b-terms-and-definitions/f/fx_replay_request" text:style-name="Internet_20_link" text:visited-style-name="Visited_20_Internet_20_Link">FX Replay Request</text:a>, reconstruction method, producing <text:a xlink:type="simple" xlink:href="https://wiki.didosolutions.com/dido/99_annexes/annex-b-terms-and-definitions/l/logical_node" text:style-name="Internet_20_link" text:visited-style-name="Visited_20_Internet_20_Link">Node</text:a>, and provenance referenc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Evidence expectation</text:span> </text:p>
          </table:table-cell>
          <table:table-cell office:value-type="string" table:style-name="tablecell">
            <text:p text:style-name="tablealignleft"> Replay and reconstruction records support review of reproducibility, accountability, and <text:a xlink:type="simple" xlink:href="https://wiki.didosolutions.com/dido/99_annexes/annex-b-terms-and-definitions/e/evidence" text:style-name="Internet_20_link" text:visited-style-name="Visited_20_Internet_20_Link">Evidence</text:a> sufficiency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9:34</meta:creation-date>
    <dc:creator>Generated</dc:creator>
    <dc:date>2026-08-22T12::39:34</dc:date>
    <dc:language>en-US</dc:language>
    <meta:editing-cycles>1</meta:editing-cycles>
    <meta:editing-duration>PT0S</meta:editing-duration>
    <dc:title>fxdemo:03-part:12-fx-demo-logical-interaction-patterns:12-12-replay-or-reconstruct-fx-information:start</dc:title>
  </office:meta>
</office:document-meta>
</file>