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2-fx-demo-logical-interaction-patterns:12-10-release-fx-information-to-oversight-participant:start"/><text:bookmark-start text:name="__RefHeading___release_fx_information_to_oversight_participant_1"/><text:bookmark-start text:name="release_fx_information_to_oversight_participant"/>12.10 Release FX Information to Oversight Participant<text:bookmark-end text:name="__RefHeading___release_fx_information_to_oversight_participant_1"/><text:bookmark-end text:name="release_fx_information_to_oversight_participant"/></text:h>
      <text:p text:style-name="Text_20_body"><text:a xlink:type="simple" xlink:href="https://wiki.didosolutions.com/fxdemo/03-part/12-fx-demo-logical-interaction-patterns/start" text:style-name="Internet_20_link" text:visited-style-name="Visited_20_Internet_20_Link"> Go To FX Demo Logical Interaction Patterns </text:a></text:p>
      <text:p text:style-name="Text_20_body">The Release FX Information to Oversight Participant pattern prepares and delivers authorised FX information to an External Oversight Participant.</text:p>
      <text:p text:style-name="Text_20_body">The <text:a xlink:type="simple" xlink:href="https://wiki.didosolutions.com/dido/99_annexes/annex-b-terms-and-definitions/f/fx_policy_and_release_node" text:style-name="Internet_20_link" text:visited-style-name="Visited_20_Internet_20_Link">FX Policy and Release Node</text:a> applies an <text:a xlink:type="simple" xlink:href="https://wiki.didosolutions.com/dido/99_annexes/annex-b-terms-and-definitions/f/fx_policy_decision" text:style-name="Internet_20_link" text:visited-style-name="Visited_20_Internet_20_Link">FX Policy Decision</text:a>, selects authorised information, applies required redaction or transformation, records obligations, prepares an <text:a xlink:type="simple" xlink:href="https://wiki.didosolutions.com/dido/99_annexes/annex-b-terms-and-definitions/f/fx_release_package" text:style-name="Internet_20_link" text:visited-style-name="Visited_20_Internet_20_Link">FX Release Package</text:a>, and makes the release package available to the External Oversight Participant through the <text:a xlink:type="simple" xlink:href="https://wiki.didosolutions.com/dido/99_annexes/annex-b-terms-and-definitions/f/fx_release_package_endpoint" text:style-name="Internet_20_link" text:visited-style-name="Visited_20_Internet_20_Link">FX Release Package Endpoint</text:a>.</text:p>
      <text:p text:style-name="Text_20_body">The interaction belongs primarily to the <text:a xlink:type="simple" xlink:href="https://wiki.didosolutions.com/dido/99_annexes/annex-b-terms-and-definitions/l/logical_policy_and_release_plane" text:style-name="Internet_20_link" text:visited-style-name="Visited_20_Internet_20_Link">Logical Policy and Release Plane</text:a>. It also supports the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because released information requires <text:a xlink:type="simple" xlink:href="https://wiki.didosolutions.com/dido/99_annexes/annex-b-terms-and-definitions/t/traceability" text:style-name="Internet_20_link" text:visited-style-name="Visited_20_Internet_20_Link">Traceability</text:a> to policy decisions, source information, obligations, delivery context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<text:span text:style-name="Strong_20_Emphasis">Table 12-9:</text:span> Release FX Information to Oversight Participant interaction patter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FX logical treatmen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Runtime Plan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policy_and_release_plane" text:style-name="Internet_20_link" text:visited-style-name="Visited_20_Internet_20_Link">Logical Policy and Release Plan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oduc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r/release_control_role" text:style-name="Internet_20_link" text:visited-style-name="Visited_20_Internet_20_Link">Release Control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nsum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o/oversight_consumption_role" text:style-name="Internet_20_link" text:visited-style-name="Visited_20_Internet_20_Link">Oversight Consumption Role</text:a>, <text:a xlink:type="simple" xlink:href="https://wiki.didosolutions.com/dido/99_annexes/annex-b-terms-and-definitions/a/audit_recording_role" text:style-name="Internet_20_link" text:visited-style-name="Visited_20_Internet_20_Link">Audit Recording Role</text:a>, <text:a xlink:type="simple" xlink:href="https://wiki.didosolutions.com/dido/99_annexes/annex-b-terms-and-definitions/p/provenance_recording_role" text:style-name="Internet_20_link" text:visited-style-name="Visited_20_Internet_20_Link">Provenance Recording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endpoint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release_package_endpoint" text:style-name="Internet_20_link" text:visited-style-name="Visited_20_Internet_20_Link">FX Release Package Endpoint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information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release_package" text:style-name="Internet_20_link" text:visited-style-name="Visited_20_Internet_20_Link">FX Release Packag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upporting information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policy_decision" text:style-name="Internet_20_link" text:visited-style-name="Visited_20_Internet_20_Link">FX Policy Decision</text:a> reference, source information references, recipient context, purpose, redaction or transformation context, obligation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raceability expectation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release_package" text:style-name="Internet_20_link" text:visited-style-name="Visited_20_Internet_20_Link">FX Release Package</text:a> traces to <text:a xlink:type="simple" xlink:href="https://wiki.didosolutions.com/dido/99_annexes/annex-b-terms-and-definitions/f/fx_policy_decision" text:style-name="Internet_20_link" text:visited-style-name="Visited_20_Internet_20_Link">FX Policy Decision</text:a>, source information, recipient context, obligations, producing <text:a xlink:type="simple" xlink:href="https://wiki.didosolutions.com/dido/99_annexes/annex-b-terms-and-definitions/l/logical_node" text:style-name="Internet_20_link" text:visited-style-name="Visited_20_Internet_20_Link">Node</text:a>, and provenance referenc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vidence expectation</text:span> </text:p>
          </table:table-cell>
          <table:table-cell office:value-type="string" table:style-name="tablecell">
            <text:p text:style-name="tablealignleft"> Release records support review of authorised disclosure, release rationale, obligations, and accountability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0::32:14</meta:creation-date>
    <dc:creator>Generated</dc:creator>
    <dc:date>2026-08-23T20::32:14</dc:date>
    <dc:language>en-US</dc:language>
    <meta:editing-cycles>1</meta:editing-cycles>
    <meta:editing-duration>PT0S</meta:editing-duration>
    <dc:title>fxdemo:03-part:12-fx-demo-logical-interaction-patterns:12-10-release-fx-information-to-oversight-participant:start</dc:title>
  </office:meta>
</office:document-meta>
</file>