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7-policy-and-release-state-considerations:start"/><text:bookmark-start text:name="__RefHeading___policy_and_release_state_considerations_1"/><text:bookmark-start text:name="policy_and_release_state_considerations"/>11.7 Policy and Release State Considerations<text:bookmark-end text:name="__RefHeading___policy_and_release_state_considerations_1"/><text:bookmark-end text:name="policy_and_release_state_consideration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p/policy_and_release_state_considerations" text:style-name="Internet_20_link" text:visited-style-name="Visited_20_Internet_20_Link"> Policy and Release State Considera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47</meta:creation-date>
    <dc:creator>Generated</dc:creator>
    <dc:date>2026-08-22T12::41:47</dc:date>
    <dc:language>en-US</dc:language>
    <meta:editing-cycles>1</meta:editing-cycles>
    <meta:editing-duration>PT0S</meta:editing-duration>
    <dc:title>fxdemo:03-part:11-fx-transaction-and-contract-lifecycle-model:11-7-policy-and-release-state-considerations:start</dc:title>
  </office:meta>
</office:document-meta>
</file>