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2-fx-transaction-lifecycle-states:start"/><text:bookmark-start text:name="__RefHeading___fx_transaction_lifecycle_status_1"/><text:bookmark-start text:name="fx_transaction_lifecycle_status"/>11.2 FX Transaction Lifecycle Status<text:bookmark-end text:name="__RefHeading___fx_transaction_lifecycle_status_1"/><text:bookmark-end text:name="fx_transaction_lifecycle_statu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f/fx_transaction_lifestyle_status" text:style-name="Internet_20_link" text:visited-style-name="Visited_20_Internet_20_Link"> FX Transaction Lifecycle Statu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04</meta:creation-date>
    <dc:creator>Generated</dc:creator>
    <dc:date>2026-08-22T12::43:04</dc:date>
    <dc:language>en-US</dc:language>
    <meta:editing-cycles>1</meta:editing-cycles>
    <meta:editing-duration>PT0S</meta:editing-duration>
    <dc:title>fxdemo:03-part:11-fx-transaction-and-contract-lifecycle-model:11-2-fx-transaction-lifecycle-states:start</dc:title>
  </office:meta>
</office:document-meta>
</file>