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11-1-overview:start"/><text:bookmark-start text:name="__RefHeading___overview_1"/><text:bookmark-start text:name="overview"/>11.1 Overview<text:bookmark-end text:name="__RefHeading___overview_1"/><text:bookmark-end text:name="overview"/></text:h>
      <text:p text:style-name="Text_20_body"><text:a xlink:type="simple" xlink:href="https://wiki.didosolutions.com/fxdemo/03-part/11-fx-transaction-and-contract-lifecycle-model/start" text:style-name="Internet_20_link" text:visited-style-name="Visited_20_Internet_20_Link"> Go To FX Transaction and Contract Lifecycle Model </text:a></text:p>
      <text:p text:style-name="Text_20_body">The FX Transaction and Contract Lifecycle Model defines the FX-specific lifecycle states and state-transition responsibilities used by the FX Demo Logical Profile.</text:p>
      <text:p text:style-name="Text_20_body">This model distinguishes candidate transaction information, validated transaction information, semantically interpreted transaction information, <text:a xlink:type="simple" xlink:href="https://wiki.didosolutions.com/dido/99_annexes/annex-b-terms-and-definitions/f/fx_contract_state" text:style-name="Internet_20_link" text:visited-style-name="Visited_20_Internet_20_Link">FX Contract State</text:a>, computed <text:a xlink:type="simple" xlink:href="https://wiki.didosolutions.com/dido/99_annexes/annex-b-terms-and-definitions/f/fx_cash-flow_obligation" text:style-name="Internet_20_link" text:visited-style-name="Visited_20_Internet_20_Link">FX Cash-Flow Obligation</text:a>s, <text:a xlink:type="simple" xlink:href="https://wiki.didosolutions.com/dido/99_annexes/annex-b-terms-and-definitions/f/fx_policy_decision" text:style-name="Internet_20_link" text:visited-style-name="Visited_20_Internet_20_Link">FX Policy Decision</text:a> state, and audit/provenance records. It preserves the difference between a transaction input, a validation outcome, an interpreted contract, a contract lifecycle state, a computed obligation, and a release decision.</text:p>
      <text:p text:style-name="Text_20_body">The FX Transaction and Contract Lifecycle Model remains platform-independent. It does not prescribe a state-machine implementation, workflow engine, database status field, event store, rules engine, orchestration mechanism, API, <text:a xlink:type="simple" xlink:href="https://wiki.didosolutions.com/dido/99_annexes/annex-b-terms-and-definitions/d/dds" text:style-name="Internet_20_link" text:visited-style-name="Visited_20_Internet_20_Link">DDS</text:a> topic, <text:a xlink:type="simple" xlink:href="https://wiki.didosolutions.com/dido/99_annexes/annex-b-terms-and-definitions/r/rest" text:style-name="Internet_20_link" text:visited-style-name="Visited_20_Internet_20_Link">REST</text:a> resource, or runtime persistence mechanism. Implementation profiles select those realisation mechanisms.</text:p>
      <text:p text:style-name="Text_20_body">Figure 11-1 summarises the logical lifecycle progression used by the FX Demo Logical Profile.</text:p>
      <text:p text:style-name="Preformatted_20_Text">FX Transaction Candidate<text:line-break/>└── Validated FX Transaction<text:line-break/><text:s text:c="4"/>└── Semantically Interpreted FX Transaction<text:line-break/><text:s text:c="8"/>└── FX Contract State<text:line-break/><text:s text:c="12"/>└── FX Cash-Flow Obligation<text:line-break/><text:s text:c="16"/>└── FX Policy Decision<text:line-break/><text:s text:c="20"/>└── FX Release Package</text:p>
      <text:p text:style-name="Plugin_Wrap_Paragraph_Centered"><text:span text:style-name="Strong_20_Emphasis">Figure 11-1:</text:span> FX logical lifecycle progression from transaction candidate to release pack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3:25</meta:creation-date>
    <dc:creator>Generated</dc:creator>
    <dc:date>2026-08-24T04::43:25</dc:date>
    <dc:language>en-US</dc:language>
    <meta:editing-cycles>1</meta:editing-cycles>
    <meta:editing-duration>PT0S</meta:editing-duration>
    <dc:title>fxdemo:03-part:11-fx-transaction-and-contract-lifecycle-model:11-1-overview:start</dc:title>
  </office:meta>
</office:document-meta>
</file>