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4-logical-health-and-observability-plane:start"/><text:bookmark-start text:name="__RefHeading___logical_health_and_observability_plane_1"/><text:bookmark-start text:name="logical_health_and_observability_plane"/>Logical Health and Observability Plane<text:bookmark-end text:name="__RefHeading___logical_health_and_observability_plane_1"/><text:bookmark-end text:name="logical_health_and_observability_plane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See the definition: <text:a xlink:type="simple" xlink:href="https://wiki.didosolutions.com/dido/99_annexes/annex-b-terms-and-definitions/l/logical_health_and_observability_plane" text:style-name="Internet_20_link" text:visited-style-name="Visited_20_Internet_20_Link"> Logical Health and Observability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40:03</meta:creation-date>
    <dc:creator>Generated</dc:creator>
    <dc:date>2026-08-22T15::40:03</dc:date>
    <dc:language>en-US</dc:language>
    <meta:editing-cycles>1</meta:editing-cycles>
    <meta:editing-duration>PT0S</meta:editing-duration>
    <dc:title>fxdemo:03-part:10-fx-demo-runtime-plane-model:10-4-logical-health-and-observability-plane:start</dc:title>
  </office:meta>
</office:document-meta>
</file>