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1-overview:start"/><text:bookmark-start text:name="__RefHeading___overview_1"/><text:bookmark-start text:name="overview"/>10.1 Overview<text:bookmark-end text:name="__RefHeading___overview_1"/><text:bookmark-end text:name="overview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The FX Demo Runtime Plane Model specializes the Part 2 Logical Runtime Plane Model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FX <text:a xlink:type="simple" xlink:href="https://wiki.didosolutions.com/dido/99_annexes/annex-b-terms-and-definitions/r/runtime_plane" text:style-name="Internet_20_link" text:visited-style-name="Visited_20_Internet_20_Link">Runtime Planes</text:a> classify FX logical interactions by architectural purpose. They distinguish operational coordination, FX domain information exchange, health reporting, governed release, audit, provenance, replay, reconstruction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FX Demo Runtime Plane Model does not prescribe <text:a xlink:type="simple" xlink:href="https://wiki.didosolutions.com/dido/99_annexes/annex-b-terms-and-definitions/d/dds" text:style-name="Internet_20_link" text:visited-style-name="Visited_20_Internet_20_Link">DDS</text:a> domains, <text:a xlink:type="simple" xlink:href="https://wiki.didosolutions.com/dido/99_annexes/annex-b-terms-and-definitions/d/dds" text:style-name="Internet_20_link" text:visited-style-name="Visited_20_Internet_20_Link">DDS</text:a> topics, <text:a xlink:type="simple" xlink:href="https://wiki.didosolutions.com/dido/99_annexes/annex-b-terms-and-definitions/d/dds" text:style-name="Internet_20_link" text:visited-style-name="Visited_20_Internet_20_Link">DDS</text:a> partitions, <text:a xlink:type="simple" xlink:href="https://wiki.didosolutions.com/dido/99_annexes/annex-b-terms-and-definitions/r/rest" text:style-name="Internet_20_link" text:visited-style-name="Visited_20_Internet_20_Link">REST</text:a> resource groups, <text:a xlink:type="simple" xlink:href="https://wiki.didosolutions.com/dido/99_annexes/annex-b-terms-and-definitions/r/rpc" text:style-name="Internet_20_link" text:visited-style-name="Visited_20_Internet_20_Link">RPC</text:a> services, message queues, event streams, Kubernetes namespaces, network segments, security zones, deployment environments, or runtime configuration groupings. Implementation and deployment profiles select mechanisms that realize FX <text:a xlink:type="simple" xlink:href="https://wiki.didosolutions.com/dido/99_annexes/annex-b-terms-and-definitions/r/runtime_plane" text:style-name="Internet_20_link" text:visited-style-name="Visited_20_Internet_20_Link">Runtime Plane</text:a> separation.</text:p>
      <text:p text:style-name="Text_20_body">Figure 10-1 summarises the FX Demo Runtime Plane Model.</text:p>
      <text:p text:style-name="Preformatted_20_Text">FX Demo Runtime Planes<text:line-break/>├── Logical Control Plane<text:line-break/>├── Logical Data Plane<text:line-break/>├── Logical Health and Observability Plane<text:line-break/>├── Logical Policy and Release Plane<text:line-break/>└── Logical Audit and Provenance Plane</text:p>
      <text:p text:style-name="Plugin_Wrap_Paragraph_Centered"><text:span text:style-name="Strong_20_Emphasis">Figure 10-1:</text:span> FX Demo Runtime Plane Mod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4:42</meta:creation-date>
    <dc:creator>Generated</dc:creator>
    <dc:date>2026-08-24T01::24:42</dc:date>
    <dc:language>en-US</dc:language>
    <meta:editing-cycles>1</meta:editing-cycles>
    <meta:editing-duration>PT0S</meta:editing-duration>
    <dc:title>fxdemo:03-part:10-fx-demo-runtime-plane-model:10-1-overview:start</dc:title>
  </office:meta>
</office:document-meta>
</file>