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9-fx-demo-logical-information-model:09-6-fx-contract-state:start"/><text:bookmark-start text:name="__RefHeading___fx_contract_state_1"/><text:bookmark-start text:name="fx_contract_state"/>9.6 FX Contract State<text:bookmark-end text:name="__RefHeading___fx_contract_state_1"/><text:bookmark-end text:name="fx_contract_state"/></text:h>
      <text:p text:style-name="Text_20_body"><text:a xlink:type="simple" xlink:href="https://wiki.didosolutions.com/fxdemo/03-part/09-fx-demo-logical-information-model/start" text:style-name="Internet_20_link" text:visited-style-name="Visited_20_Internet_20_Link"> Go To FX Demo Logical Information Model </text:a></text:p>
      <text:p text:style-name="Text_20_body">See the definition: <text:a xlink:type="simple" xlink:href="https://wiki.didosolutions.com/dido/99_annexes/annex-b-terms-and-definitions/f/fx_contract_state" text:style-name="Internet_20_link" text:visited-style-name="Visited_20_Internet_20_Link"> FX Contract Stat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52</meta:creation-date>
    <dc:creator>Generated</dc:creator>
    <dc:date>2026-08-22T12::40:52</dc:date>
    <dc:language>en-US</dc:language>
    <meta:editing-cycles>1</meta:editing-cycles>
    <meta:editing-duration>PT0S</meta:editing-duration>
    <dc:title>fxdemo:03-part:09-fx-demo-logical-information-model:09-6-fx-contract-state:start</dc:title>
  </office:meta>
</office:document-meta>
</file>