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4-fx-validation-result:start"/><text:bookmark-start text:name="__RefHeading___fx_validation_result_1"/><text:bookmark-start text:name="fx_validation_result"/>9.4 FX Validation Result<text:bookmark-end text:name="__RefHeading___fx_validation_result_1"/><text:bookmark-end text:name="fx_validation_result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validation_result" text:style-name="Internet_20_link" text:visited-style-name="Visited_20_Internet_20_Link"> FX Validation Resul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25</meta:creation-date>
    <dc:creator>Generated</dc:creator>
    <dc:date>2026-08-22T15::13:25</dc:date>
    <dc:language>en-US</dc:language>
    <meta:editing-cycles>1</meta:editing-cycles>
    <meta:editing-duration>PT0S</meta:editing-duration>
    <dc:title>fxdemo:03-part:09-fx-demo-logical-information-model:09-4-fx-validation-result:start</dc:title>
  </office:meta>
</office:document-meta>
</file>