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3-fx-transaction-record:start"/><text:bookmark-start text:name="__RefHeading___fx_transaction_record_1"/><text:bookmark-start text:name="fx_transaction_record"/>9.3 FX Transaction Record<text:bookmark-end text:name="__RefHeading___fx_transaction_record_1"/><text:bookmark-end text:name="fx_transaction_record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transaction_record" text:style-name="Internet_20_link" text:visited-style-name="Visited_20_Internet_20_Link"> FX Transaction Record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55</meta:creation-date>
    <dc:creator>Generated</dc:creator>
    <dc:date>2026-08-22T12::40:55</dc:date>
    <dc:language>en-US</dc:language>
    <meta:editing-cycles>1</meta:editing-cycles>
    <meta:editing-duration>PT0S</meta:editing-duration>
    <dc:title>fxdemo:03-part:09-fx-demo-logical-information-model:09-3-fx-transaction-record:start</dc:title>
  </office:meta>
</office:document-meta>
</file>