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9-fx-demo-logical-information-model:09-1-overview:start"/><text:bookmark-start text:name="__RefHeading___overview_1"/><text:bookmark-start text:name="overview"/>9.1 Overview<text:bookmark-end text:name="__RefHeading___overview_1"/><text:bookmark-end text:name="overview"/></text:h>
      <text:p text:style-name="Text_20_body"><text:a xlink:type="simple" xlink:href="https://wiki.didosolutions.com/fxdemo/03-part/09-fx-demo-logical-information-model/start" text:style-name="Internet_20_link" text:visited-style-name="Visited_20_Internet_20_Link"> Go To FX Demo Logical Information Model </text:a></text:p>
      <text:p text:style-name="Text_20_body">The FX Demo Logical Information Model specialises the Part 2 Logical Information Model for the <text:a xlink:type="simple" xlink:href="https://wiki.didosolutions.com/dido/99_annexes/annex-b-terms-and-definitions/f/foreign_exchange_domain" text:style-name="Internet_20_link" text:visited-style-name="Visited_20_Internet_20_Link">Foreign Exchange Domain</text:a>.</text:p>
      <text:p text:style-name="Text_20_body">The model defines FX logical information structures that FX logical <text:a xlink:type="simple" xlink:href="https://wiki.didosolutions.com/dido/99_annexes/annex-b-terms-and-definitions/l/logical_node" text:style-name="Internet_20_link" text:visited-style-name="Visited_20_Internet_20_Link">Nodes</text:a> exchange, validate, interpret, compute, govern, release, audit, trace, replay, reconstruct, and provide <text:a xlink:type="simple" xlink:href="https://wiki.didosolutions.com/dido/99_annexes/annex-b-terms-and-definitions/e/evidence" text:style-name="Internet_20_link" text:visited-style-name="Visited_20_Internet_20_Link">Evidence</text:a> for. These structures preserve the distinction between logical information definitions and populated logical information instances.</text:p>
      <text:p text:style-name="Text_20_body">The FX Demo Logical Information Model does not prescribe <text:a xlink:type="simple" xlink:href="https://wiki.didosolutions.com/dido/99_annexes/annex-b-terms-and-definitions/i/idl" text:style-name="Internet_20_link" text:visited-style-name="Visited_20_Internet_20_Link">IDL</text:a> structures, <text:a xlink:type="simple" xlink:href="https://wiki.didosolutions.com/dido/99_annexes/annex-b-terms-and-definitions/p/protocol_buffers" text:style-name="Internet_20_link" text:visited-style-name="Visited_20_Internet_20_Link">Protocol Buffers</text:a> messages, JSON Schema definitions, XML Schema definitions, Avro schemas, OpenAPI schemas, ontology classes, database tables, generated language types, files, wire formats, or runtime payloads. Implementation profiles select those representation mechanisms.</text:p>
      <text:p text:style-name="Text_20_body">Figure 9-1 summarises the primary FX logical information structures.</text:p>
      <text:p text:style-name="Preformatted_20_Text">FX Demo Logical Information Model<text:line-break/>├── FX Transaction Candidate<text:line-break/>├── FX Transaction Record<text:line-break/>├── FX Validation Result<text:line-break/>├── FX Semantic Assertion<text:line-break/>├── FX Contract State<text:line-break/>├── FX Cash-Flow Obligation<text:line-break/>├── FX Policy Decision<text:line-break/>├── FX Release Package<text:line-break/>├── FX Audit Record<text:line-break/>├── FX Provenance Record<text:line-break/>├── FX Node Status<text:line-break/>├── FX Control Command<text:line-break/>├── FX Command Acknowledgement<text:line-break/>├── FX Replay Request<text:line-break/>└── FX Replay Result</text:p>
      <text:p text:style-name="Plugin_Wrap_Paragraph_Centered"><text:span text:style-name="Strong_20_Emphasis">Figure 9-1:</text:span> FX Demo logical information structur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1::00:11</meta:creation-date>
    <dc:creator>Generated</dc:creator>
    <dc:date>2026-08-22T21::00:11</dc:date>
    <dc:language>en-US</dc:language>
    <meta:editing-cycles>1</meta:editing-cycles>
    <meta:editing-duration>PT0S</meta:editing-duration>
    <dc:title>fxdemo:03-part:09-fx-demo-logical-information-model:09-1-overview:start</dc:title>
  </office:meta>
</office:document-meta>
</file>