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9-fx-audit-record-endpoint:start"/><text:bookmark-start text:name="__RefHeading___fx_audit_record_endpoint_1"/><text:bookmark-start text:name="fx_audit_record_endpoint"/>8.9 FX Audit Record Endpoint<text:bookmark-end text:name="__RefHeading___fx_audit_record_endpoint_1"/><text:bookmark-end text:name="fx_audit_record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audit_record_endpoint" text:style-name="Internet_20_link" text:visited-style-name="Visited_20_Internet_20_Link"> FX Audit Record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22</meta:creation-date>
    <dc:creator>Generated</dc:creator>
    <dc:date>2026-08-22T12::40:22</dc:date>
    <dc:language>en-US</dc:language>
    <meta:editing-cycles>1</meta:editing-cycles>
    <meta:editing-duration>PT0S</meta:editing-duration>
    <dc:title>fxdemo:03-part:08-fx-demo-logical-communication-model:08-9-fx-audit-record-endpoint:start</dc:title>
  </office:meta>
</office:document-meta>
</file>