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3-fx-replay-request-endpoint:start"/><text:bookmark-start text:name="__RefHeading___fx_fx_replay_request_endpoint_1"/><text:bookmark-start text:name="fx_fx_replay_request_endpoint"/>8.13 FX FX Replay Request Endpoint<text:bookmark-end text:name="__RefHeading___fx_fx_replay_request_endpoint_1"/><text:bookmark-end text:name="fx_fx_replay_request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replay_request_endpoint" text:style-name="Internet_20_link" text:visited-style-name="Visited_20_Internet_20_Link"> FX Replay Request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4</meta:creation-date>
    <dc:creator>Generated</dc:creator>
    <dc:date>2026-08-22T12::40:54</dc:date>
    <dc:language>en-US</dc:language>
    <meta:editing-cycles>1</meta:editing-cycles>
    <meta:editing-duration>PT0S</meta:editing-duration>
    <dc:title>fxdemo:03-part:08-fx-demo-logical-communication-model:08-13-fx-replay-request-endpoint:start</dc:title>
  </office:meta>
</office:document-meta>
</file>