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1-overview:start"/><text:bookmark-start text:name="__RefHeading___overview_1"/><text:bookmark-start text:name="overview"/>8.1 Overview<text:bookmark-end text:name="__RefHeading___overview_1"/><text:bookmark-end text:name="overview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The FX Demo Logical Communication Model specialises the Part 2 <text:a xlink:type="simple" xlink:href="https://wiki.didosolutions.com/dido/99_annexes/annex-b-terms-and-definitions/l/logical_communication_endpoint" text:style-name="Internet_20_link" text:visited-style-name="Visited_20_Internet_20_Link">Logical Communication Model</text:a> for the <text:a xlink:type="simple" xlink:href="https://wiki.didosolutions.com/dido/99_annexes/annex-b-terms-and-definitions/f/foreign_exchange_domain" text:style-name="Internet_20_link" text:visited-style-name="Visited_20_Internet_20_Link">Foreign Exchange Domain</text:a>.</text:p>
      <text:p text:style-name="Text_20_body">An FX logical <text:a xlink:type="simple" xlink:href="https://wiki.didosolutions.com/dido/99_annexes/annex-b-terms-and-definitions/l/logical_communication_endpoint" text:style-name="Internet_20_link" text:visited-style-name="Visited_20_Internet_20_Link">Communication Endpoint</text:a> identifies a platform-independent point of information exchange among FX logical <text:a xlink:type="simple" xlink:href="https://wiki.didosolutions.com/dido/99_annexes/annex-b-terms-and-definitions/l/logical_node" text:style-name="Internet_20_link" text:visited-style-name="Visited_20_Internet_20_Link">Nodes</text:a>. Each endpoint identifies the participating FX logical <text:a xlink:type="simple" xlink:href="https://wiki.didosolutions.com/dido/99_annexes/annex-b-terms-and-definitions/l/logical_node" text:style-name="Internet_20_link" text:visited-style-name="Visited_20_Internet_20_Link">Nodes</text:a> or <text:a xlink:type="simple" xlink:href="https://wiki.didosolutions.com/dido/99_annexes/annex-b-terms-and-definitions/l/logical_node_role" text:style-name="Internet_20_link" text:visited-style-name="Visited_20_Internet_20_Link">Node Roles</text:a>, <text:a xlink:type="simple" xlink:href="https://wiki.didosolutions.com/dido/99_annexes/annex-b-terms-and-definitions/c/communication_role" text:style-name="Internet_20_link" text:visited-style-name="Visited_20_Internet_20_Link">Communication Roles</text:a>, FX logical information structures, <text:a xlink:type="simple" xlink:href="https://wiki.didosolutions.com/dido/99_annexes/annex-b-terms-and-definitions/r/runtime_plane" text:style-name="Internet_20_link" text:visited-style-name="Visited_20_Internet_20_Link">Runtime Plane</text:a> classification, governance constraints, and <text:a xlink:type="simple" xlink:href="https://wiki.didosolutions.com/dido/99_annexes/annex-b-terms-and-definitions/t/traceability" text:style-name="Internet_20_link" text:visited-style-name="Visited_20_Internet_20_Link">Traceability</text:a> or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The FX Demo Logical Communication Model does not prescribe <text:a xlink:type="simple" xlink:href="https://wiki.didosolutions.com/dido/99_annexes/annex-b-terms-and-definitions/d/dds" text:style-name="Internet_20_link" text:visited-style-name="Visited_20_Internet_20_Link">DDS</text:a> Topics, <text:a xlink:type="simple" xlink:href="https://wiki.didosolutions.com/dido/99_annexes/annex-b-terms-and-definitions/r/rest" text:style-name="Internet_20_link" text:visited-style-name="Visited_20_Internet_20_Link">REST</text:a> resources, <text:a xlink:type="simple" xlink:href="https://wiki.didosolutions.com/dido/99_annexes/annex-b-terms-and-definitions/r/rpc" text:style-name="Internet_20_link" text:visited-style-name="Visited_20_Internet_20_Link">RPC</text:a> methods, <text:a xlink:type="simple" xlink:href="https://wiki.didosolutions.com/dido/99_annexes/annex-b-terms-and-definitions/p/protocol_buffers" text:style-name="Internet_20_link" text:visited-style-name="Visited_20_Internet_20_Link">Protocol Buffers</text:a> services, message queues, event streams, files, database handoffs, shared-memory locations, or network routes. Implementation profiles select the mechanisms used to realise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.</text:p>
      <text:p text:style-name="Text_20_body">Figure 8-1 summarises the primary FX logical Communication Endpoints.</text:p>
      <text:p text:style-name="Preformatted_20_Text">FX Demo Logical Communication Model<text:line-break/>├── FX Transaction Intake Endpoint<text:line-break/>├── FX Validation Result Endpoint<text:line-break/>├── FX Semantic Interpretation Endpoint<text:line-break/>├── FX Contract State Endpoint<text:line-break/>├── FX Cash-Flow Obligation Endpoint<text:line-break/>├── FX Policy Decision Endpoint<text:line-break/>├── FX Release Package Endpoint<text:line-break/>├── FX Audit Record Endpoint<text:line-break/>├── FX Provenance Record Endpoint<text:line-break/>├── FX Node Status Endpoint<text:line-break/>├── FX Control Command Endpoint<text:line-break/>├── FX Replay Request Endpoint<text:line-break/>└── FX Replay Result Endpoint</text:p>
      <text:p text:style-name="Plugin_Wrap_Paragraph_Centered"><text:span text:style-name="Strong_20_Emphasis">Figure 8-1:</text:span> FX Demo logical Communication Endpoi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5:30</meta:creation-date>
    <dc:creator>Generated</dc:creator>
    <dc:date>2026-08-22T15::25:30</dc:date>
    <dc:language>en-US</dc:language>
    <meta:editing-cycles>1</meta:editing-cycles>
    <meta:editing-duration>PT0S</meta:editing-duration>
    <dc:title>fxdemo:03-part:08-fx-demo-logical-communication-model:08-1-overview:start</dc:title>
  </office:meta>
</office:document-meta>
</file>