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7-fx-demo-logical-node-roles:start"/><text:bookmark-start text:name="__RefHeading___fx_demo_logical_node_roles_1"/><text:bookmark-start text:name="fx_demo_logical_node_roles"/>7. FX Demo Logical Node Roles<text:bookmark-end text:name="__RefHeading___fx_demo_logical_node_roles_1"/><text:bookmark-end text:name="fx_demo_logical_node_roles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p text:style-name="Text_20_body">The FX Demo Logical Node Roles specialise the reusable <text:a xlink:type="simple" xlink:href="https://wiki.didosolutions.com/fxdemo/99_part_annexes/annex-b-terms-and-definitions/l/logical_node_role" text:style-name="Internet_20_link" text:visited-style-name="Visited_20_Internet_20_Link">Logical Node Role</text:a> model defined in Part 2 for the <text:a xlink:type="simple" xlink:href="https://wiki.didosolutions.com/fxdemo/99_part_annexes/annex-b-terms-and-definitions/f/foreign_exchange_domain" text:style-name="Internet_20_link" text:visited-style-name="Visited_20_Internet_20_Link">Foreign Exchange Domain</text:a>. They identify the responsibilities performed by the FX logical <text:a xlink:type="simple" xlink:href="https://wiki.didosolutions.com/fxdemo/99_part_annexes/annex-b-terms-and-definitions/l/logical_node" text:style-name="Internet_20_link" text:visited-style-name="Visited_20_Internet_20_Link">Nodes</text:a> within the FX Demo Logical Profile while remaining independent of implementation technologies and deployment mechanisms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04:31</meta:creation-date>
    <dc:creator>Generated</dc:creator>
    <dc:date>2026-08-22T23::04:31</dc:date>
    <dc:language>en-US</dc:language>
    <meta:editing-cycles>1</meta:editing-cycles>
    <meta:editing-duration>PT0S</meta:editing-duration>
    <dc:title>fxdemo:03-part:07-fx-demo-logical-node-roles:start</dc:title>
  </office:meta>
</office:document-meta>
</file>