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14-oversight-consumption-role:start"/><text:bookmark-start text:name="__RefHeading___oversight_consumption_role_1"/><text:bookmark-start text:name="oversight_consumption_role"/>7.14 Oversight Consumption Role<text:bookmark-end text:name="__RefHeading___oversight_consumption_role_1"/><text:bookmark-end text:name="oversight_consump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o/oversight_consumption_role" text:style-name="Internet_20_link" text:visited-style-name="Visited_20_Internet_20_Link"> Oversight Consump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0:53</meta:creation-date>
    <dc:creator>Generated</dc:creator>
    <dc:date>2026-08-22T12::40:53</dc:date>
    <dc:language>en-US</dc:language>
    <meta:editing-cycles>1</meta:editing-cycles>
    <meta:editing-duration>PT0S</meta:editing-duration>
    <dc:title>fxdemo:03-part:07-fx-demo-logical-node-roles:07-14-oversight-consumption-role:start</dc:title>
  </office:meta>
</office:document-meta>
</file>