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start"/><text:bookmark-start text:name="__RefHeading___fx_demo_logical_node_model_1"/><text:bookmark-start text:name="fx_demo_logical_node_model"/>6. FX Demo Logical Node Model<text:bookmark-end text:name="__RefHeading___fx_demo_logical_node_model_1"/><text:bookmark-end text:name="fx_demo_logical_node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e FX Demo Logical Node Model specialises the reusable <text:a xlink:type="simple" xlink:href="https://wiki.didosolutions.com/dido/99_annexes/annex-b-terms-and-definitions/l/logical_node" text:style-name="Internet_20_link" text:visited-style-name="Visited_20_Internet_20_Link">Logical Node</text:a> model defined in Part 2 for the <text:a xlink:type="simple" xlink:href="https://wiki.didosolutions.com/dido/99_annexes/annex-b-terms-and-definitions/f/foreign_exchange_domain" text:style-name="Internet_20_link" text:visited-style-name="Visited_20_Internet_20_Link">Foreign Exchange Domain</text:a>. It identifies the FX-specific logical Nodes, their responsibilities, relationships, Runtime Plane participation, Communication Endpoints, and interactions that together realise the FX Demo Logical Profile while preserving platform independenc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27</meta:creation-date>
    <dc:creator>Generated</dc:creator>
    <dc:date>2026-08-22T17::10:27</dc:date>
    <dc:language>en-US</dc:language>
    <meta:editing-cycles>1</meta:editing-cycles>
    <meta:editing-duration>PT0S</meta:editing-duration>
    <dc:title>fxdemo:03-part:06-fx-demo-logical-node-model:start</dc:title>
  </office:meta>
</office:document-meta>
</file>