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10-fx-registry-and-coordination-node:start"/><text:bookmark-start text:name="__RefHeading___fx_registry_and_coordination_node_1"/><text:bookmark-start text:name="fx_registry_and_coordination_node"/>6.10 FX Registry and Coordination Node<text:bookmark-end text:name="__RefHeading___fx_registry_and_coordination_node_1"/><text:bookmark-end text:name="fx_registry_and_coordination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dido/99_annexes/99_annexes/annex-b-terms-and-definitions/f/fx_registry_and_coordination_node" text:style-name="Internet_20_link" text:visited-style-name="Visited_20_Internet_20_Link"> FX Registry and Coordination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55:16</meta:creation-date>
    <dc:creator>Generated</dc:creator>
    <dc:date>2026-08-24T01::55:16</dc:date>
    <dc:language>en-US</dc:language>
    <meta:editing-cycles>1</meta:editing-cycles>
    <meta:editing-duration>PT0S</meta:editing-duration>
    <dc:title>fxdemo:03-part:06-fx-demo-logical-node-model:06-10-fx-registry-and-coordination-node:start</dc:title>
  </office:meta>
</office:document-meta>
</file>