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1-overview:start"/><text:bookmark-start text:name="__RefHeading___overview_1"/><text:bookmark-start text:name="overview"/>6.1 Overview<text:bookmark-end text:name="__RefHeading___overview_1"/><text:bookmark-end text:name="overview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The FX Demo Logical Node Model specialises the Part 2 <text:a xlink:type="simple" xlink:href="https://wiki.didosolutions.com/dido/99_annexes/annex-b-terms-and-definitions/l/logical_node" text:style-name="Internet_20_link" text:visited-style-name="Visited_20_Internet_20_Link">Logical Node</text:a> Model for the <text:a xlink:type="simple" xlink:href="https://wiki.didosolutions.com/dido/99_annexes/annex-b-terms-and-definitions/f/foreign_exchange_domain" text:style-name="Internet_20_link" text:visited-style-name="Visited_20_Internet_20_Link">Foreign Exchange Domain</text:a>.</text:p>
      <text:p text:style-name="Text_20_body">An FX logical <text:a xlink:type="simple" xlink:href="https://wiki.didosolutions.com/dido/99_annexes/annex-b-terms-and-definitions/l/logical_node" text:style-name="Internet_20_link" text:visited-style-name="Visited_20_Internet_20_Link">Node</text:a> represents a platform-independent participant in the FX Demo Logical Profile. Each FX logical <text:a xlink:type="simple" xlink:href="https://wiki.didosolutions.com/dido/99_annexes/annex-b-terms-and-definitions/l/logical_node" text:style-name="Internet_20_link" text:visited-style-name="Visited_20_Internet_20_Link">Node</text:a> performs one or more FX logical <text:a xlink:type="simple" xlink:href="https://wiki.didosolutions.com/dido/99_annexes/annex-b-terms-and-definitions/l/logical_node_role" text:style-name="Internet_20_link" text:visited-style-name="Visited_20_Internet_20_Link">Node Roles</text:a>, participates in one or more FX logical <text:a xlink:type="simple" xlink:href="https://wiki.didosolutions.com/dido/99_annexes/annex-b-terms-and-definitions/r/runtime_plane" text:style-name="Internet_20_link" text:visited-style-name="Visited_20_Internet_20_Link">Runtime Planes</text:a>, uses one or more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, and handles one or more FX logical information structures.</text:p>
      <text:p text:style-name="Text_20_body">The FX Demo Logical Node Model identifies logical responsibilities before later parts select execution mechanisms or deployment mechanisms. Part 4 maps FX logical <text:a xlink:type="simple" xlink:href="https://wiki.didosolutions.com/dido/99_annexes/annex-b-terms-and-definitions/l/logical_node" text:style-name="Internet_20_link" text:visited-style-name="Visited_20_Internet_20_Link">Nodes</text:a> to implementation artefacts. Part 5 deploys, tests, observes, and provides <text:a xlink:type="simple" xlink:href="https://wiki.didosolutions.com/dido/99_annexes/annex-b-terms-and-definitions/e/evidence" text:style-name="Internet_20_link" text:visited-style-name="Visited_20_Internet_20_Link">Evidence</text:a> for those implementation artefacts.</text:p>
      <text:p text:style-name="Text_20_body">The FX Demo Logical Node Model does not prescribe processes, services, containers, pods, virtual machines, libraries, threads, tasks, <text:a xlink:type="simple" xlink:href="https://wiki.didosolutions.com/dido/99_annexes/annex-b-terms-and-definitions/r/rpc" text:style-name="Internet_20_link" text:visited-style-name="Visited_20_Internet_20_Link">RPC</text:a> endpoints, <text:a xlink:type="simple" xlink:href="https://wiki.didosolutions.com/dido/99_annexes/annex-b-terms-and-definitions/r/rest" text:style-name="Internet_20_link" text:visited-style-name="Visited_20_Internet_20_Link">REST</text:a> resources, <text:a xlink:type="simple" xlink:href="https://wiki.didosolutions.com/dido/99_annexes/annex-b-terms-and-definitions/d/dds" text:style-name="Internet_20_link" text:visited-style-name="Visited_20_Internet_20_Link">DDS</text:a> participants, or deployment artefacts. Implementation and deployment profiles select those realisation mechanisms.</text:p>
      <text:p text:style-name="Text_20_body">Figure 6-1 summarises the primary FX logical Nodes used by the FX Demo Logical Profile.</text:p>
      <text:p text:style-name="Preformatted_20_Text">FX Demo Logical Node Network<text:line-break/>├── FX Transaction Intake Node<text:line-break/>├── FX Validation Node<text:line-break/>├── FX Semantic Interpretation Node<text:line-break/>├── FX Contract State Node<text:line-break/>├── FX Cash-Flow Computation Node<text:line-break/>├── FX Policy and Release Node<text:line-break/>├── FX Audit and Provenance Node<text:line-break/>├── FX Health and Observability Node<text:line-break/>├── FX Registry and Coordination Node<text:line-break/>├── FX Replay and Reconstruction Node<text:line-break/>└── External Oversight Participant</text:p>
      <text:p text:style-name="Plugin_Wrap_Paragraph_Centered"><text:span text:style-name="Strong_20_Emphasis">Figure 6-1:</text:span> FX Demo Logical Node Network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7:05</meta:creation-date>
    <dc:creator>Generated</dc:creator>
    <dc:date>2026-08-23T22::07:05</dc:date>
    <dc:language>en-US</dc:language>
    <meta:editing-cycles>1</meta:editing-cycles>
    <meta:editing-duration>PT0S</meta:editing-duration>
    <dc:title>fxdemo:03-part:06-fx-demo-logical-node-model:06-1-overview:start</dc:title>
  </office:meta>
</office:document-meta>
</file>