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start"/><text:bookmark-start text:name="__RefHeading___fx_demo_logical_profile_overview_1"/><text:bookmark-start text:name="fx_demo_logical_profile_overview"/>5. FX Demo Logical Profile Overview<text:bookmark-end text:name="__RefHeading___fx_demo_logical_profile_overview_1"/><text:bookmark-end text:name="fx_demo_logical_profile_overview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FX Demo Logical Profile provides a platform-independent logical specialisation of the Financial Systems Archetype for the <text:a xlink:type="simple" xlink:href="https://wiki.didosolutions.com/fxdemo/dido_99_annexes/annex-b-terms-and-definitions/f/foreign_exchange_domain" text:style-name="Internet_20_link" text:visited-style-name="Visited_20_Internet_20_Link">Foreign Exchange Domain</text:a>. It identifies the FX-specific logical Nodes, Communication Endpoints, information structures, Runtime Plane participation, interaction patterns, governance relationships, and traceability relationships that specialise the reusable Part 2 Logical Model / Platform Independent Model while preserving the Part 1 Conceptual Architectur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3:17</meta:creation-date>
    <dc:creator>Generated</dc:creator>
    <dc:date>2026-08-24T07::23:17</dc:date>
    <dc:language>en-US</dc:language>
    <meta:editing-cycles>1</meta:editing-cycles>
    <meta:editing-duration>PT0S</meta:editing-duration>
    <dc:title>fxdemo:03-part:05-fx-demo-logical-profile-overview:start</dc:title>
  </office:meta>
</office:document-meta>
</file>