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05-4-fx-demo-logical-node-network:start"/><text:bookmark-start text:name="__RefHeading___fx_demo_logical_node_network_1"/><text:bookmark-start text:name="fx_demo_logical_node_network"/>5.4 FX Demo Logical Node Network<text:bookmark-end text:name="__RefHeading___fx_demo_logical_node_network_1"/><text:bookmark-end text:name="fx_demo_logical_node_network"/></text:h>
      <text:p text:style-name="Text_20_body"><text:a xlink:type="simple" xlink:href="https://wiki.didosolutions.com/fxdemo/03-part/05-fx-demo-logical-profile-overview/start" text:style-name="Internet_20_link" text:visited-style-name="Visited_20_Internet_20_Link"> Go To FX Demo Logical Profile Overview </text:a></text:p>
      <text:p text:style-name="Text_20_body">The FX Demo Logical Node Network consists of identifiable FX logical <text:a xlink:type="simple" xlink:href="https://wiki.didosolutions.com/fxdemo/dido_99_annexes/annex-b-terms-and-definitions/l/logical_node" text:style-name="Internet_20_link" text:visited-style-name="Visited_20_Internet_20_Link">Nodes</text:a> that perform FX-specific responsibilities and communicate through explicit FX logical <text:a xlink:type="simple" xlink:href="https://wiki.didosolutions.com/fxdemo/dido_99_annexes/annex-b-terms-and-definitions/l/logical_communication_endpoint" text:style-name="Internet_20_link" text:visited-style-name="Visited_20_Internet_20_Link">Communication Endpoints</text:a>.</text:p>
      <text:p text:style-name="Text_20_body">The network includes FX logical <text:a xlink:type="simple" xlink:href="https://wiki.didosolutions.com/fxdemo/dido_99_annexes/annex-b-terms-and-definitions/l/logical_node" text:style-name="Internet_20_link" text:visited-style-name="Visited_20_Internet_20_Link">Nodes</text:a> for transaction intake, validation, semantic interpretation, contract state management, cash-flow computation, policy and release, audit and provenance, health and observability, registry and coordination, replay and reconstruction, and external oversight consumption.</text:p>
      <text:p text:style-name="Text_20_body">Each FX logical <text:a xlink:type="simple" xlink:href="https://wiki.didosolutions.com/fxdemo/dido_99_annexes/annex-b-terms-and-definitions/l/logical_node" text:style-name="Internet_20_link" text:visited-style-name="Visited_20_Internet_20_Link">Node</text:a> has a logical responsibility within the FX Demo. The logical architecture treats those responsibilities separately, even when a later implementation profile packages several responsibilities into a single runtime artefact or distributes a single responsibility across multiple runtime artefacts.</text:p>
      <text:p text:style-name="Text_20_body">The FX Demo Logical Node Network supports modularity, reviewability, controlled evolution, operational coordination, <text:a xlink:type="simple" xlink:href="https://wiki.didosolutions.com/fxdemo/dido_99_annexes/annex-b-terms-and-definitions/t/traceability" text:style-name="Internet_20_link" text:visited-style-name="Visited_20_Internet_20_Link">Traceability</text:a>, provenance, release control, replay, reconstruction, and <text:a xlink:type="simple" xlink:href="https://wiki.didosolutions.com/fxdemo/dido_99_annexes/annex-b-terms-and-definitions/e/evidence" text:style-name="Internet_20_link" text:visited-style-name="Visited_20_Internet_20_Link">Evidence</text:a> plan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3:42</meta:creation-date>
    <dc:creator>Generated</dc:creator>
    <dc:date>2026-08-24T00::43:42</dc:date>
    <dc:language>en-US</dc:language>
    <meta:editing-cycles>1</meta:editing-cycles>
    <meta:editing-duration>PT0S</meta:editing-duration>
    <dc:title>fxdemo:03-part:05-fx-demo-logical-profile-overview:05-4-fx-demo-logical-node-network:start</dc:title>
  </office:meta>
</office:document-meta>
</file>