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3-fx-demo-logical-architecture-context:start"/><text:bookmark-start text:name="__RefHeading___fx_demo_logical_architecture_context_1"/><text:bookmark-start text:name="fx_demo_logical_architecture_context"/>5.3 FX Demo Logical Architecture Context<text:bookmark-end text:name="__RefHeading___fx_demo_logical_architecture_context_1"/><text:bookmark-end text:name="fx_demo_logical_architecture_context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Profile sits between the reusable Part 2 <text:a xlink:type="simple" xlink:href="https://wiki.didosolutions.com/dido/99_annexes/annex-b-terms-and-definitions/l/logical_model" text:style-name="Internet_20_link" text:visited-style-name="Visited_20_Internet_20_Link">Logical Model (LM)</text:a> / <text:a xlink:type="simple" xlink:href="https://wiki.didosolutions.com/dido/99_annexes/annex-b-terms-and-definitions/p/platform_independent_model" text:style-name="Internet_20_link" text:visited-style-name="Visited_20_Internet_20_Link">Platform Independent Model (PIM)</text:a> and later implementation, deployment, testability, and <text:a xlink:type="simple" xlink:href="https://wiki.didosolutions.com/dido/99_annexes/annex-b-terms-and-definitions/e/evidence" text:style-name="Internet_20_link" text:visited-style-name="Visited_20_Internet_20_Link">Evidence</text:a> layers.</text:p>
      <text:p text:style-name="Text_20_body">Part 2 defines the reusable, distributed, node-based <text:a xlink:type="simple" xlink:href="https://wiki.didosolutions.com/dido/99_annexes/annex-b-terms-and-definitions/l/logical_model" text:style-name="Internet_20_link" text:visited-style-name="Visited_20_Internet_20_Link">Logical Model (LM)</text:a> / <text:a xlink:type="simple" xlink:href="https://wiki.didosolutions.com/dido/99_annexes/annex-b-terms-and-definitions/p/platform_independent_model" text:style-name="Internet_20_link" text:visited-style-name="Visited_20_Internet_20_Link">Platform Independent Model (PIM)</text:a>. This part specialises the Part 2 logical architecture for the <text:a xlink:type="simple" xlink:href="https://wiki.didosolutions.com/dido/99_annexes/annex-b-terms-and-definitions/f/foreign_exchange_domain" text:style-name="Internet_20_link" text:visited-style-name="Visited_20_Internet_20_Link">Foreign Exchange Domain</text:a>. Part 4 maps selected FX logical profile elements to implementation artefacts. Part 5 defines deployment, testability, runtime operation, and <text:a xlink:type="simple" xlink:href="https://wiki.didosolutions.com/dido/99_annexes/annex-b-terms-and-definitions/e/evidence" text:style-name="Internet_20_link" text:visited-style-name="Visited_20_Internet_20_Link">Evidence</text:a> collection for the selected implementation.</text:p>
      <text:p text:style-name="Text_20_body">Figure 5-3 shows the position of Part 3 within the document-set layering model.</text:p>
      <text:p text:style-name="Preformatted_20_Text">Part 1: Conceptual Architecture<text:line-break/>└── Part 2: Distributed Node-Based Logical Architecture / PIM<text:line-break/><text:s text:c="4"/>└── Part 3: FX Demo Logical Profile<text:line-break/><text:s text:c="8"/>└── Part 4: Phase 0 Implementation Profile / PSM<text:line-break/><text:s text:c="12"/>└── Part 5: Phase 0 Deployment,<text:line-break/><text:s text:c="25"/>Testability, and Evidence Plan</text:p>
      <text:p text:style-name="Plugin_Wrap_Paragraph_Centered"><text:span text:style-name="Strong_20_Emphasis">Figure 5-3:</text:span> Position of Part 3 within the Financial Systems Archetype document set.</text:p>
      <text:p text:style-name="Text_20_body">The FX Demo Logical Profile therefore acts as the domain-specialisation layer. It provides enough FX-specific logical detail to support implementation mapping and <text:a xlink:type="simple" xlink:href="https://wiki.didosolutions.com/dido/99_annexes/annex-b-terms-and-definitions/e/evidence" text:style-name="Internet_20_link" text:visited-style-name="Visited_20_Internet_20_Link">Evidence</text:a> planning while preserving platform indepen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19:21</meta:creation-date>
    <dc:creator>Generated</dc:creator>
    <dc:date>2026-08-24T02::19:21</dc:date>
    <dc:language>en-US</dc:language>
    <meta:editing-cycles>1</meta:editing-cycles>
    <meta:editing-duration>PT0S</meta:editing-duration>
    <dc:title>fxdemo:03-part:05-fx-demo-logical-profile-overview:05-3-fx-demo-logical-architecture-context:start</dc:title>
  </office:meta>
</office:document-meta>
</file>