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2-fx-demo-classification-path:start"/><text:bookmark-start text:name="__RefHeading___fx_demo_classification_path_1"/><text:bookmark-start text:name="fx_demo_classification_path"/>5.2 FX Demo Classification Path<text:bookmark-end text:name="__RefHeading___fx_demo_classification_path_1"/><text:bookmark-end text:name="fx_demo_classification_path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Profile inherits the classification path defined in Part 1.</text:p>
      <text:p text:style-name="Preformatted_20_Text">[[fxdemo:99_part_annexes:annex-b-terms-and-definitions:f:finance_ecosphere|Finance Ecosphere]]<text:line-break/>└── [[fxdemo:99_part_annexes:annex-b-terms-and-definitions:m:monetary_ecosystem|Monetary Ecosystem]]<text:line-break/><text:s text:c="4"/>└── [[fxdemo:99_part_annexes:annex-b-terms-and-definitions:f:foreign_exchange_domain|Foreign Exchange Domain]]</text:p>
      <text:p text:style-name="Plugin_Wrap_Paragraph_Centered"><text:span text:style-name="Strong_20_Emphasis">Figure 5-2:</text:span> Classification path for the FX Demo Logical Profile.</text:p>
      <text:p text:style-name="Text_20_body">The classification path establishes the business and semantic scope of the FX Demo. It identifies the FX Demo as a <text:a xlink:type="simple" xlink:href="https://wiki.didosolutions.com/fxdemo/dido_99_annexes/annex-b-terms-and-definitions/f/foreign_exchange_domain" text:style-name="Internet_20_link" text:visited-style-name="Visited_20_Internet_20_Link">Foreign Exchange Domain</text:a> profile within the <text:a xlink:type="simple" xlink:href="https://wiki.didosolutions.com/fxdemo/dido_99_annexes/annex-b-terms-and-definitions/m/monetary_ecosystem" text:style-name="Internet_20_link" text:visited-style-name="Visited_20_Internet_20_Link">Monetary Ecosystem</text:a> and the <text:a xlink:type="simple" xlink:href="https://wiki.didosolutions.com/fxdemo/dido_99_annexes/annex-b-terms-and-definitions/f/finance_ecosphere" text:style-name="Internet_20_link" text:visited-style-name="Visited_20_Internet_20_Link">Finance Ecosphere</text:a>.</text:p>
      <text:p text:style-name="Text_20_body">The classification path does not identify any of the following: a runtime domain, deployment namespace, <text:a xlink:type="simple" xlink:href="https://wiki.didosolutions.com/fxdemo/dido_99_annexes/annex-b-terms-and-definitions/d/dds" text:style-name="Internet_20_link" text:visited-style-name="Visited_20_Internet_20_Link">DDS</text:a> Domain ID, topic namespace, repository path, container name, pod name, process identifier, or implementation profile. Later implementation and deployment profiles use the classification path for documentation, metadata, <text:a xlink:type="simple" xlink:href="https://wiki.didosolutions.com/fxdemo/dido_99_annexes/annex-b-terms-and-definitions/t/traceability" text:style-name="Internet_20_link" text:visited-style-name="Visited_20_Internet_20_Link">Traceability</text:a>, governance, and <text:a xlink:type="simple" xlink:href="https://wiki.didosolutions.com/fxdemo/dido_99_annexes/annex-b-terms-and-definitions/e/evidence" text:style-name="Internet_20_link" text:visited-style-name="Visited_20_Internet_20_Link">Evidence</text:a> context, without making it a runtime identifi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1:19</meta:creation-date>
    <dc:creator>Generated</dc:creator>
    <dc:date>2026-08-23T22::21:19</dc:date>
    <dc:language>en-US</dc:language>
    <meta:editing-cycles>1</meta:editing-cycles>
    <meta:editing-duration>PT0S</meta:editing-duration>
    <dc:title>fxdemo:03-part:05-fx-demo-logical-profile-overview:05-2-fx-demo-classification-path:start</dc:title>
  </office:meta>
</office:document-meta>
</file>