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5-fx-demo-logical-profile-overview:05-1-overview:start"/><text:bookmark-start text:name="__RefHeading___overview_1"/><text:bookmark-start text:name="overview"/>5.1 Overview<text:bookmark-end text:name="__RefHeading___overview_1"/><text:bookmark-end text:name="overview"/></text:h>
      <text:p text:style-name="Text_20_body"><text:a xlink:type="simple" xlink:href="https://wiki.didosolutions.com/fxdemo/03-part/05-fx-demo-logical-profile-overview/start" text:style-name="Internet_20_link" text:visited-style-name="Visited_20_Internet_20_Link"> Go To FX Demo Logical Profile Overview </text:a></text:p>
      <text:p text:style-name="Text_20_body">The FX Demo Logical Profile specialises the Part 2 Distributed Node-Based <text:a xlink:type="simple" xlink:href="https://wiki.didosolutions.com/dido/99_annexes/99_annexes/annex-b-terms-and-definitions/l/logical_model" text:style-name="Internet_20_link" text:visited-style-name="Visited_20_Internet_20_Link">Logical Model (LM)</text:a> / <text:a xlink:type="simple" xlink:href="https://wiki.didosolutions.com/dido/99_annexes/99_annexes/annex-b-terms-and-definitions/p/platform_independent_model" text:style-name="Internet_20_link" text:visited-style-name="Visited_20_Internet_20_Link">Platform Independent Model (PIM)</text:a> for the <text:a xlink:type="simple" xlink:href="https://wiki.didosolutions.com/dido/99_annexes/99_annexes/annex-b-terms-and-definitions/f/foreign_exchange_domain" text:style-name="Internet_20_link" text:visited-style-name="Visited_20_Internet_20_Link">Foreign Exchange Domain</text:a>.</text:p>
      <text:p text:style-name="Text_20_body">The profile defines the FX-specific logical architecture needed to demonstrate distributed structured-information processing across transaction intake, validation, semantic interpretation, contract state management, cash-flow computation, policy-governed release, audit, provenance, health monitoring, coordination, replay, reconstruction, and oversight consumption.</text:p>
      <text:p text:style-name="Text_20_body">The FX Demo Logical Profile remains platform-independent. It defines FX logical <text:a xlink:type="simple" xlink:href="https://wiki.didosolutions.com/dido/99_annexes/99_annexes/annex-b-terms-and-definitions/l/logical_node" text:style-name="Internet_20_link" text:visited-style-name="Visited_20_Internet_20_Link">Nodes</text:a>, FX logical <text:a xlink:type="simple" xlink:href="https://wiki.didosolutions.com/dido/99_annexes/99_annexes/annex-b-terms-and-definitions/l/logical_node_role" text:style-name="Internet_20_link" text:visited-style-name="Visited_20_Internet_20_Link">Node Roles</text:a>, FX logical <text:a xlink:type="simple" xlink:href="https://wiki.didosolutions.com/dido/99_annexes/99_annexes/annex-b-terms-and-definitions/l/logical_communication_endpoint" text:style-name="Internet_20_link" text:visited-style-name="Visited_20_Internet_20_Link">Communication Endpoints</text:a>, FX logical information structures, FX <text:a xlink:type="simple" xlink:href="https://wiki.didosolutions.com/dido/99_annexes/99_annexes/annex-b-terms-and-definitions/r/runtime_plane" text:style-name="Internet_20_link" text:visited-style-name="Visited_20_Internet_20_Link">Runtime Plane</text:a> participation, FX interaction patterns, FX governance relationships, and FX <text:a xlink:type="simple" xlink:href="https://wiki.didosolutions.com/dido/99_annexes/99_annexes/annex-b-terms-and-definitions/t/traceability" text:style-name="Internet_20_link" text:visited-style-name="Visited_20_Internet_20_Link">Traceability</text:a> relationships before later parts select implementation technologies or deployment mechanisms.</text:p>
      <text:p text:style-name="Text_20_body">Figure 5-1 summarises the high-level structure of the FX Demo Logical Profile.</text:p>
      <text:p text:style-name="Preformatted_20_Text">FX Demo Logical Profile<text:line-break/>├── FX Demo Classification Path<text:line-break/>├── FX Demo Logical Node Network<text:line-break/>├── FX Demo Logical Communication Model<text:line-break/>├── FX Demo Logical Information Model<text:line-break/>├── FX Demo Logical Runtime Plane Model<text:line-break/>├── FX Demo Logical Interaction Patterns<text:line-break/>├── FX Demo Logical Governance Model<text:line-break/>└── FX Demo Logical Traceability Model</text:p>
      <text:p text:style-name="Plugin_Wrap_Paragraph_Centered"><text:span text:style-name="Strong_20_Emphasis">Figure 5-1:</text:span> High-level structure of the FX Demo Logical Profil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1:57</meta:creation-date>
    <dc:creator>Generated</dc:creator>
    <dc:date>2026-08-24T07::31:57</dc:date>
    <dc:language>en-US</dc:language>
    <meta:editing-cycles>1</meta:editing-cycles>
    <meta:editing-duration>PT0S</meta:editing-duration>
    <dc:title>fxdemo:03-part:05-fx-demo-logical-profile-overview:05-1-overview:start</dc:title>
  </office:meta>
</office:document-meta>
</file>