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4-fx-demo-logical-profile-principles:start"/><text:bookmark-start text:name="__RefHeading___fx_demo_logical_profile_principles_1"/><text:bookmark-start text:name="fx_demo_logical_profile_principles"/>4. FX Demo Logical Profile Principles<text:bookmark-end text:name="__RefHeading___fx_demo_logical_profile_principles_1"/><text:bookmark-end text:name="fx_demo_logical_profile_principles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p text:style-name="Text_20_body">The FX Demo Logical Profile uses the following principles to specialise the Part 2 Distributed Node-Based <text:a xlink:type="simple" xlink:href="https://wiki.didosolutions.com/fxdemo/99_part_annexes/annex-b-terms-and-definitions/l/logical_model" text:style-name="Internet_20_link" text:visited-style-name="Visited_20_Internet_20_Link">Logical Model (LM)</text:a> / <text:a xlink:type="simple" xlink:href="https://wiki.didosolutions.com/fxdemo/99_part_annexes/annex-b-terms-and-definitions/p/platform_independent_model" text:style-name="Internet_20_link" text:visited-style-name="Visited_20_Internet_20_Link">Platform Independent Model (PIM)</text:a> for the <text:a xlink:type="simple" xlink:href="https://wiki.didosolutions.com/fxdemo/99_part_annexes/annex-b-terms-and-definitions/f/foreign_exchange_domain" text:style-name="Internet_20_link" text:visited-style-name="Visited_20_Internet_20_Link">Foreign Exchange Domain</text:a> while preserving the Part 1 Conceptual Architecture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59:03</meta:creation-date>
    <dc:creator>Generated</dc:creator>
    <dc:date>2026-08-24T04::59:03</dc:date>
    <dc:language>en-US</dc:language>
    <meta:editing-cycles>1</meta:editing-cycles>
    <meta:editing-duration>PT0S</meta:editing-duration>
    <dc:title>fxdemo:03-part:04-fx-demo-logical-profile-principles:start</dc:title>
  </office:meta>
</office:document-meta>
</file>